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4bee10519689723a9cdaf57ac87ce1.jpg"/>
  <manifest:file-entry manifest:media-type="image/jpeg" manifest:full-path="Pictures/28afdc1adcadac98def9b88c4b457dfb.jpg"/>
  <manifest:file-entry manifest:media-type="image/png" manifest:full-path="Pictures/2ca98e1e837e24f0c7aaf30cdbb106b3.png"/>
  <manifest:file-entry manifest:media-type="image/jpeg" manifest:full-path="Pictures/768d3e26f34c236ad77ea1750a9775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octomix:voctopanel"/>= voctomix controller hardware</text:p>
      <text:p text:style-name="Text_20_body">== design thoughts
<text:a xlink:type="simple" xlink:href="https://bettercallitart.wordpress.com/2018/01/11/controller-oder-musikinstrument/" text:style-name="Internet_20_link" text:visited-style-name="Visited_20_Internet_20_Link">https://bettercallitart.wordpress.com/2018/01/11/controller-oder-musikinstrument/</text:a></text:p>
      <text:p text:style-name="Text_20_body">== voctopanel (derpeter)</text:p>
      <text:p text:style-name="Text_20_body">Based on an arduino and an <text:a xlink:type="simple" xlink:href="https://learn.adafruit.com/adafruit-trellis-diy-open-source-led-keypad/overview" text:style-name="Internet_20_link" text:visited-style-name="Visited_20_Internet_20_Link"> adafruit trellis</text:a> board, current status is prove of concept. The board will be connected to the machine running voctogui or could also be a separate device (i.g. arduino with ethernet shild or raspi)</text:p>
      <text:p text:style-name="Text_20_body">Todos</text:p>
      <text:list text:style-name="List_20_1" text:continue-numbering="false">
        <text:list-item>
          <text:p text:style-name="List_20_1_Content_First">react on switching of sources / modes (will be done as soon as voctolight command handler is ready to be ported)</text:p>
        </text:list-item>
        <text:list-item>
          <text:p text:style-name="List_20_1_Content">write better arduino firmware</text:p>
        </text:list-item>
        <text:list-item>
          <text:p text:style-name="List_20_1_Content">3D print a casing</text:p>
        </text:list-item>
        <text:list-item>
          <text:p text:style-name="List_20_1_Content_Last">build 5 more</text:p>
        </text:list-item>
      </text:list>
      <text:p text:style-name="Text_20_body"><draw:frame draw:style-name="media" draw:name="0" text:anchor-type="as-char" draw:z-index="0" svg:width="10.583333333333cm" svg:height="7.9494002998501cm"><draw:image xlink:href="Pictures/a64bee10519689723a9cdaf57ac87ce1.jpg" xlink:type="simple" xlink:show="embed" xlink:actuate="onLoad"/></draw:frame></text:p>
      <text:p text:style-name="Text_20_body">== voctoknopf1 (nennemich)</text:p>
      <text:list text:style-name="List_20_1" text:continue-numbering="false">
        <text:list-item>
          <text:p text:style-name="List_20_1_Content_First"><text:a xlink:type="simple" xlink:href="https://github.com/benjaminwand/voctoknopf1" text:style-name="Internet_20_link" text:visited-style-name="Visited_20_Internet_20_Link">https://github.com/benjaminwand/voctoknopf1</text:a></text:p>
        </text:list-item>
        <text:list-item>
          <text:p text:style-name="List_20_1_Content">arduino based</text:p>
        </text:list-item>
        <text:list-item>
          <text:p text:style-name="List_20_1_Content">was used on 34c3</text:p>
        </text:list-item>
        <text:list-item>
          <text:p text:style-name="List_20_1_Content_Last">todo: finish TCP implementation, build 5 more</text:p>
        </text:list-item>
      </text:list>
      <text:p text:style-name="Text_20_body"><draw:frame draw:style-name="media" draw:name="1" text:anchor-type="as-char" draw:z-index="1" svg:width="10.583333333333cm" svg:height="7.0555555555556cm"><draw:image xlink:href="Pictures/28afdc1adcadac98def9b88c4b457dfb.jpg" xlink:type="simple" xlink:show="embed" xlink:actuate="onLoad"/></draw:frame></text:p>
      <text:p text:style-name="Text_20_body">== voctomix controller (nightvisi0n)</text:p>
      <text:list text:style-name="List_20_1" text:continue-numbering="false">
        <text:list-item>
          <text:p text:style-name="List_20_1_Content_First">mockup</text:p>
        </text:list-item>
        <text:list-item>
          <text:p text:style-name="List_20_1_Content_Last"><text:a xlink:type="simple" xlink:href="https://github.com/nightvisi0n/voctomix-controller-mockup" text:style-name="Internet_20_link" text:visited-style-name="Visited_20_Internet_20_Link">https://github.com/nightvisi0n/voctomix-controller-mockup</text:a></text:p>
        </text:list-item>
      </text:list>
      <text:p text:style-name="Text_20_body"><draw:frame draw:style-name="media" draw:name="https://github.com/nightvisi0n/voctomix-controller-mockup Legend" text:anchor-type="as-char" draw:z-index="0" svg:width="10.583333333333cm"><draw:text-box><text:p text:style-name="legendcenter"><draw:frame draw:style-name="media" draw:name="https://github.com/nightvisi0n/voctomix-controller-mockup" text:anchor-type="as-char" draw:z-index="2" svg:width="10.583333333333cm" svg:height="7.0810510967415cm"><draw:image xlink:href="Pictures/2ca98e1e837e24f0c7aaf30cdbb106b3.png" xlink:type="simple" xlink:show="embed" xlink:actuate="onLoad"/></draw:frame>https://github.com/nightvisi0n/voctomix-controller-mockup</text:p></draw:text-box></draw:frame></text:p>
      <text:p text:style-name="Text_20_body">== steam deck (derchris)</text:p>
      <text:p text:style-name="Text_20_body"><text:a xlink:type="simple" xlink:href="https://github.com/derchrisuk/voctomix-stream-deck" text:style-name="Internet_20_link" text:visited-style-name="Visited_20_Internet_20_Link">https://github.com/derchrisuk/voctomix-stream-deck</text:a></text:p>
      <text:p text:style-name="Text_20_body">== voctoplay (nennemich)</text:p>
      <text:list text:style-name="List_20_1" text:continue-numbering="false">
        <text:list-item>
          <text:p text:style-name="LastListParagraph_List_20_1_Content_First">mockup</text:p>
        </text:list-item>
      </text:list>
      <text:p text:style-name="Text_20_body"><draw:frame draw:style-name="media" draw:name="3" text:anchor-type="as-char" draw:z-index="3" svg:width="10.583333333333cm" svg:height="9.819587628866cm"><draw:image xlink:href="Pictures/768d3e26f34c236ad77ea1750a97757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53:36</meta:creation-date>
    <dc:creator>Generated</dc:creator>
    <dc:date>2026-08-15T18::53:36</dc:date>
    <dc:language>en-US</dc:language>
    <meta:editing-cycles>1</meta:editing-cycles>
    <meta:editing-duration>PT0S</meta:editing-duration>
    <dc:title>voctomix:voctopanel</dc:title>
  </office:meta>
</office:document-meta>
</file>