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d68222462d5819c8d54e7fb22faa7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ubtitles"/>= Subtitles / Untertitel</text:p>
      <text:p text:style-name="Text_20_body">=== Architecture overview in context of media.ccc.de</text:p>
      <text:p text:style-name="Text_20_body"><draw:frame draw:style-name="media" draw:name="0" text:anchor-type="as-char" draw:z-index="0" svg:width="15.875cm" svg:height="17.853439680957cm"><draw:image xlink:href="Pictures/a7d68222462d5819c8d54e7fb22faa71.png" xlink:type="simple" xlink:show="embed" xlink:actuate="onLoad"/></draw:frame></text:p>
      <text:p text:style-name="Text_20_body">Achtung: Der Rest dieser Seite wird ggf. nicht mehr aktiv gepflegt. Das Team hat inzwischen eigene Infrastruktur: <text:a xlink:type="simple" xlink:href="https://wiki.c3subtitles.de" text:style-name="Internet_20_link" text:visited-style-name="Visited_20_Internet_20_Link">https://wiki.c3subtitles.de</text:a></text:p>
      <text:list text:style-name="List_20_1" text:continue-numbering="false">
        <text:list-item>
          <text:p text:style-name="List_20_1_Content_First">Sync-Skript von subtitlesStatus → vocotoweb: <text:a xlink:type="simple" xlink:href="https://github.com/voc/scripts/blob/master/subtitles/sync_media_recordings.py" text:style-name="Internet_20_link" text:visited-style-name="Visited_20_Internet_20_Link">https://github.com/voc/scripts/blob/master/subtitles/sync_media_recordings.py</text:a></text:p>
          <text:list text:style-name="List_20_1">
            <text:list-item>
              <text:p text:style-name="List_20_1_Content">SystemD Timer auf releasing</text:p>
            </text:list-item>
          </text:list>
        </text:list-item>
        <text:list-item>
          <text:p text:style-name="List_20_1_Content"><text:a xlink:type="simple" xlink:href="https://github.com/c3subtitles/subtitleStatus" text:style-name="Internet_20_link" text:visited-style-name="Visited_20_Internet_20_Link">https://github.com/c3subtitles/subtitleStatus</text:a></text:p>
          <text:list text:style-name="List_20_1">
            <text:list-item>
              <text:p text:style-name="List_20_1_Content">Dashboard mit Übersicht des Transkriptionsstatus pro Konferenz und Vortrag</text:p>
            </text:list-item>
            <text:list-item>
              <text:p text:style-name="List_20_1_Content">Workflow-Manager</text:p>
            </text:list-item>
            <text:list-item>
              <text:p text:style-name="List_20_1_Content_Last">…</text:p>
            </text:list-item>
          </text:list>
        </text:list-item>
      </text:list>
      <text:p text:style-name="Text_20_body">== Communication</text:p>
      <text:list text:style-name="List_20_1" text:continue-numbering="false">
        <text:list-item>
          <text:p text:style-name="List_20_1_Content_First">Web: <text:a xlink:type="simple" xlink:href="https://c3subtitles.de/" text:style-name="Internet_20_link" text:visited-style-name="Visited_20_Internet_20_Link">https://c3subtitles.de/</text:a></text:p>
        </text:list-item>
        <text:list-item>
          <text:p text:style-name="List_20_1_Content">Twitter: <text:a xlink:type="simple" xlink:href="http://www.twitter.com/c3subtitles" text:style-name="Internet_20_link" text:visited-style-name="Visited_20_Internet_20_Link">www.twitter.com/c3subtitles</text:a></text:p>
        </text:list-item>
        <text:list-item>
          <text:p text:style-name="List_20_1_Content">Mailinglist: subtitles-angels -at- lists.selfnet.de</text:p>
        </text:list-item>
        <text:list-item>
          <text:p text:style-name="List_20_1_Content">Mailinglist: subtitles -at- lists.ccc.de</text:p>
        </text:list-item>
        <text:list-item>
          <text:p text:style-name="List_20_1_Content">IRC: <text:a xlink:type="simple" xlink:href="irc://irc.hackint.org:9999/#subtitles" text:style-name="Internet_20_link" text:visited-style-name="Visited_20_Internet_20_Link">#subtitles</text:a> auf hackint. <text:span text:style-name="Strong_20_Emphasis">Requires SSL</text:span>. - but also the #voc channel</text:p>
        </text:list-item>
        <text:list-item>
          <text:p text:style-name="List_20_1_Content">Etherpad-Domain: <text:a xlink:type="simple" xlink:href="https://subtitles.pads.ccc.de" text:style-name="Internet_20_link" text:visited-style-name="Visited_20_Internet_20_Link">https://subtitles.pads.ccc.de</text:a></text:p>
        </text:list-item>
        <text:list-item>
          <text:p text:style-name="List_20_1_Content">Jabber: c3subtitles -!-at-!- jabber.ccc.de</text:p>
        </text:list-item>
        <text:list-item>
          <text:p text:style-name="List_20_1_Content">Videos on amara.org : <text:a xlink:type="simple" xlink:href="http://www.amara.org/en/profiles/videos/c3subtitles/" text:style-name="Internet_20_link" text:visited-style-name="Visited_20_Internet_20_Link">c3subtitles videos on amara.org</text:a></text:p>
        </text:list-item>
        <text:list-item>
          <text:p text:style-name="List_20_1_Content_Last">E-Mail: subtitles -!-at-!- c3voc.de</text:p>
        </text:list-item>
      </text:list>
      <text:p text:style-name="Text_20_body">== What is our goal?</text:p>
      <text:p text:style-name="Text_20_body">Better and more barrierfree access to the live talks and streams and to the videos afterwards via subtitles. Especially for non-natives of the spoken languages and for deaf and hard of hearing listeners.</text:p>
      <text:p text:style-name="Text_20_body">Nice side effect: finished subtitles are pretty easy to translate in any other language, <text:a xlink:type="simple" xlink:href="http://www.amara.org/en/profiles/videos/c3subtitles/" text:style-name="Internet_20_link" text:visited-style-name="Visited_20_Internet_20_Link">amara.org</text:a> also provides a very easy usable interface for that purpose.</text:p>
      <text:p text:style-name="Text_20_body">== How can I help?</text:p>
      <text:list text:style-name="List_20_1" text:continue-numbering="false">
        <text:list-item>
          <text:p text:style-name="List_20_1_Content_First">If you visit the congress and are a user of a speech recognition software, please contact us! Also if you are a computer stenography writer or a good touch typist.</text:p>
        </text:list-item>
        <text:list-item>
          <text:p text:style-name="List_20_1_Content">If you are interested in what we are working on behind the scenes, just contact us!</text:p>
        </text:list-item>
        <text:list-item>
          <text:p text:style-name="List_20_1_Content_Last">Help us creating the subtitles via amara.org - you do not even have to visit the congress to do that! Everybody from at home can do that!</text:p>
        </text:list-item>
      </text:list>
      <text:p text:style-name="Text_20_body">== What are our current projects behind the scenes?</text:p>
      <text:list text:style-name="List_20_1" text:continue-numbering="false">
        <text:list-item>
          <text:p text:style-name="List_20_1_Content_First">Devoloping software for a user interface to choose which subtitle you want to work on depending on your favorite task</text:p>
        </text:list-item>
        <text:list-item>
          <text:p text:style-name="List_20_1_Content">Developing software for subtitles via computer stenography or speech recognition, visible live in the talk via webstream and later as start for the precise version to work on in <text:a xlink:type="simple" xlink:href="http://www.amara.org/de/profiles/profile/162037/" text:style-name="Internet_20_link" text:visited-style-name="Visited_20_Internet_20_Link">amara.org</text:a></text:p>
        </text:list-item>
        <text:list-item>
          <text:p text:style-name="List_20_1_Content">Developing a phonetic german steno keyboard layout</text:p>
        </text:list-item>
        <text:list-item>
          <text:p text:style-name="List_20_1_Content">Building a steno keyboard</text:p>
        </text:list-item>
        <text:list-item>
          <text:p text:style-name="List_20_1_Content_Last">Using an old mechanical stenographer with a micro controller to detect the pressed keys as steno input</text:p>
        </text:list-item>
      </text:list>
      <text:p text:style-name="Text_20_body"><text:a xlink:type="simple" xlink:href="https://c3voc.de/wiki/intern:subtitles" text:style-name="Internet_20_link" text:visited-style-name="Visited_20_Internet_20_Link">Inter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22::26:34</meta:creation-date>
    <dc:creator>Generated</dc:creator>
    <dc:date>2026-09-16T22::26:34</dc:date>
    <dc:language>en-US</dc:language>
    <meta:editing-cycles>1</meta:editing-cycles>
    <meta:editing-duration>PT0S</meta:editing-duration>
    <dc:title>subtitles</dc:title>
  </office:meta>
</office:document-meta>
</file>