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oftware:voctomix-hardware-examples"/>= Voctomix hardware examples</text:p>
      <text:p text:style-name="Text_20_body">This page aims on documenting some real world setup used by groups / individuals around the world</text:p>
      <text:p text:style-name="Text_20_body">== C3VOC</text:p>
      <text:p text:style-name="Text_20_body">The c3voc is currently running voctomix on our 6 <text:a xlink:type="simple" xlink:href="https://c3voc.de/wiki/hardware:encoder" text:style-name="Internet_20_link" text:visited-style-name="Visited_20_Internet_20_Link">Encoder PCs</text:a> the voctogui runs on our <text:a xlink:type="simple" xlink:href="https://c3voc.de/wiki/hardware:mixer" text:style-name="Internet_20_link" text:visited-style-name="Visited_20_Internet_20_Link">Mixer laptops</text:a>.<text:line-break/>Currently we use the decklink cards in combination with a <text:a xlink:type="simple" xlink:href="https://c3voc.de/wiki/hardware:tronsmart_pavo_m9" text:style-name="Internet_20_link" text:visited-style-name="Visited_20_Internet_20_Link">Tronsmart Pavo M9</text:a> as slide grabber and<text:line-break/>have to types of <text:a xlink:type="simple" xlink:href="https://c3voc.de/wiki/hardware:cams" text:style-name="Internet_20_link" text:visited-style-name="Visited_20_Internet_20_Link">Cameras and tripods</text:a> which we connect via SDI to decklink cards.<text:line-break/>In the past we used <text:a xlink:type="simple" xlink:href="https://c3voc.de/wiki/hardware:epiphan-broadcaster" text:style-name="Internet_20_link" text:visited-style-name="Visited_20_Internet_20_Link">Epiphan Broadcaster</text:a> via IP as slide grabber but we where unhappy with delay and compatibility of these devices.  </text:p>
      <text:p text:style-name="Text_20_body">We feed Audio via XLR right to the camera which embedds it into the SDI signal. We have four <text:a xlink:type="simple" xlink:href="https://c3voc.de/wiki/hardware:audiocase" text:style-name="Internet_20_link" text:visited-style-name="Visited_20_Internet_20_Link">Audio case</text:a> which we use if the venue is no<text:line-break/>providing a better audio system.</text:p>
      <text:p text:style-name="Text_20_body">== CCC Cologne</text:p>
      <text:p text:style-name="Text_20_body">== CCC Berlin
The CCC Berlin setup is currently an experimental setup. We currently run there an JVC HM300 cammera which has IP based streaming build in which we feed to voctomix. We also have there a tronsmart grabber box which also can stream to voctocore.
There are still some sync issues with this setup.</text:p>
      <text:p text:style-name="Text_20_body">The Audio setup for CCCB can be found <text:a xlink:type="simple" xlink:href="https://c3voc.de/wiki/chaosradio" text:style-name="Internet_20_link" text:visited-style-name="Visited_20_Internet_20_Link"> 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1::10:21</meta:creation-date>
    <dc:creator>Generated</dc:creator>
    <dc:date>2026-09-01T11::10:21</dc:date>
    <dc:language>en-US</dc:language>
    <meta:editing-cycles>1</meta:editing-cycles>
    <meta:editing-duration>PT0S</meta:editing-duration>
    <dc:title>software:voctomix-hardware-examples</dc:title>
  </office:meta>
</office:document-meta>
</file>