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oftware:streamingwebsite"/>= Streaming website</text:p>
      <text:p text:style-name="Text_20_body">== add a new conference
The side is deployed on lb.dus.c3voc.de (currently a vm on dus).</text:p>
      <text:p text:style-name="Text_20_body">To add another conference: clone the internal git on your maschine
git clone git@c3voc.de:streaming-website.git</text:p>
      <text:p text:style-name="Text_20_body">1. create a new folder below <text:span text:style-name="Source_20_Text">/configs/conferences</text:span>
<text:line-break/>2. copy the following files from the most recent conference and edit it to your needs</text:p>
      <text:list text:style-name="List_20_1" text:continue-numbering="false">
        <text:list-item>
          <text:p text:style-name="List_20_1_Content_First">config.php</text:p>
        </text:list-item>
        <text:list-item>
          <text:p text:style-name="List_20_1_Content"><text:span text:style-name="del">download.sh</text:span> no longer needed</text:p>
        </text:list-item>
        <text:list-item>
          <text:p text:style-name="List_20_1_Content">main.less</text:p>
          <text:list text:style-name="List_20_1">
            <text:list-item>
              <text:p text:style-name="List_20_1_Content">if not main.less is provided, the default-theme will be used</text:p>
            </text:list-item>
            <text:list-item>
              <text:p text:style-name="List_20_1_Content">if one is provided, it should <text:span text:style-name="Source_20_Text">@import “../../../assets/css/_structure.less”;</text:span> which will pull in all required basic styles</text:p>
            </text:list-item>
            <text:list-item>
              <text:p text:style-name="List_20_1_Content_Last">assets (images, fonts) can be placed inside the conference-folder or below it and can be referenced with a relative path (so a logo in <text:span text:style-name="Source_20_Text">/configs/conferences/lala/assets/logo.png</text:span> can be referenced as <text:span text:style-name="Source_20_Text">url(assets/logo.png)</text:span> from <text:span text:style-name="Source_20_Text">/configs/conferences/lala/main.less)</text:span>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commit and push you changes to master</text:p>
        </text:list-item>
        <text:list-item>
          <text:p text:style-name="Numbering_20_1_Content_Last">call deploy.sh which will deploy to all lb-servers, clear their caches and fix the file-permissions</text:p>
        </text:list-item>
      </text:list>
      <text:p text:style-name="Text_20_body">See also: <text:a xlink:type="simple" xlink:href="https://github.com/voc/streaming-website/blob/master/README.md#konfiguration" text:style-name="Internet_20_link" text:visited-style-name="Visited_20_Internet_20_Link">https://github.com/voc/streaming-website/blob/master/README.md#konfiguration</text:a></text:p>
      <text:p text:style-name="Text_20_body">== operation hints
You can add  <text:span text:style-name="Source_20_Text">?forceopen=yess</text:span> to the stream websiteURL to see all open conferences e.g. <text:a xlink:type="simple" xlink:href="http://streaming.media.ccc.de/foss4g-2016/?forceopen=yess" text:style-name="Internet_20_link" text:visited-style-name="Visited_20_Internet_20_Link">http://streaming.media.ccc.de/foss4g-2016/?forceopen=yess</text:a></text:p>
      <text:p text:style-name="Text_20_body">The streaming-website downloads the relive index json file of the active conferences via cronjob.</text:p>
      <text:p text:style-name="Text_20_body">The thumbnails are generated via crontab of user <text:span text:style-name="Emphasis">downloader</text:span> on each lb-serv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3::33:11</meta:creation-date>
    <dc:creator>Generated</dc:creator>
    <dc:date>2026-09-01T13::33:11</dc:date>
    <dc:language>en-US</dc:language>
    <meta:editing-cycles>1</meta:editing-cycles>
    <meta:editing-duration>PT0S</meta:editing-duration>
    <dc:title>software:streamingwebsite</dc:title>
  </office:meta>
</office:document-meta>
</file>