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3f160d4cb900fe0981767a6fc6f741.png"/>
  <manifest:file-entry manifest:media-type="image/svg+xml" manifest:full-path="Pictures/350e34f1308d5dd34ec9ec6f517ca87e.svg"/>
  <manifest:file-entry manifest:media-type="image/svg+xml" manifest:full-path="Pictures/27dc6e0cf28944cae17ec5062d65ce1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ware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753f160d4cb900fe0981767a6fc6f74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c3voc.de/wiki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c3voc.de/wiki/software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50e34f1308d5dd34ec9ec6f517ca87e.svg" xlink:type="simple" xlink:show="embed" xlink:actuate="onLoad"/></draw:frame></text:p>
        </text:list-item>
        <text:list-item>
          <text:p text:style-name="List_20_1_Content">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50e34f1308d5dd34ec9ec6f517ca87e.svg" xlink:type="simple" xlink:show="embed" xlink:actuate="onLoad"/></draw:frame></text:p>
        </text:list-item>
        <text:list-item>
          <text:p text:style-name="List_20_1_Content">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50e34f1308d5dd34ec9ec6f517ca87e.svg" xlink:type="simple" xlink:show="embed" xlink:actuate="onLoad"/></draw:frame></text:p>
        </text:list-item>
        <text:list-item>
          <text:p text:style-name="List_20_1_Content_Last">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50e34f1308d5dd34ec9ec6f517ca87e.svg" xlink:type="simple" xlink:show="embed" xlink:actuate="onLoad"/></draw:frame></text:p>
        </text:list-item>
        <text:list-item>
          <text:p text:style-name="List_20_1_Content">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50e34f1308d5dd34ec9ec6f517ca87e.svg" xlink:type="simple" xlink:show="embed" xlink:actuate="onLoad"/></draw:frame></text:p>
        </text:list-item>
        <text:list-item>
          <text:p text:style-name="List_20_1_Content">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7dc6e0cf28944cae17ec5062d65ce1a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56:13</meta:creation-date>
    <dc:creator>Generated</dc:creator>
    <dc:date>2026-09-03T00::56:13</dc:date>
    <dc:language>en-US</dc:language>
    <meta:editing-cycles>1</meta:editing-cycles>
    <meta:editing-duration>PT0S</meta:editing-duration>
    <dc:title>software:dokuwiki</dc:title>
  </office:meta>
</office:document-meta>
</file>