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oftware:auphonic"/>= Auphonic</text:p>
      <text:p text:style-name="Text_20_body"><text:a xlink:type="simple" xlink:href="http://auphonic.com/" text:style-name="Internet_20_link" text:visited-style-name="Visited_20_Internet_20_Link">Auphonic</text:a> is a commercial audio post-proccessing and mastering service we optionally use as part of recordings processing pipeline. </text:p>
      <text:p text:style-name="Text_20_body">== Tools</text:p>
      <text:p text:style-name="Text_20_body">Get total Auphonic processing time from schedule:</text:p>
      <text:p text:style-name="Preformatted_20_Text">xml_grep --text_only 'schedule/day/room/event/duration' schedule.xml | awk -F : '{acch+=$1;accm+=$2;} ENDFILE { print acch+int(accm/60)<text:s text:c="2"/>":" accm%60; }'</text:p>
      <text:p text:style-name="Text_20_body">or use the <text:a xlink:type="simple" xlink:href="https://c3voc.de/wiki/c3tracker" text:style-name="Internet_20_link" text:visited-style-name="Visited_20_Internet_20_Link">C3Tracker</text:a> statistics</text:p>
      <text:p text:style-name="Text_20_body">Get actual Auphonic processing time from Auphonic after production finished: <text:a xlink:type="simple" xlink:href="https://github.com/voc/scripts/blob/master/auphonic/auphonic_credits_stats.py" text:style-name="Internet_20_link" text:visited-style-name="Visited_20_Internet_20_Link">https://github.com/voc/scripts/blob/master/auphonic/auphonic_credits_stats.p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4::52:23</meta:creation-date>
    <dc:creator>Generated</dc:creator>
    <dc:date>2026-08-31T04::52:23</dc:date>
    <dc:language>en-US</dc:language>
    <meta:editing-cycles>1</meta:editing-cycles>
    <meta:editing-duration>PT0S</meta:editing-duration>
    <dc:title>software:auphonic</dc:title>
  </office:meta>
</office:document-meta>
</file>