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andbox:playground"/>Einfacher Text
Einfacher Text_mit_Unterstrich</text:p>
      <text:p text:style-name="Text_20_body"><text:span text:style-name="Emphasis">Dokuwiki Kursiv</text:span>
<text:span text:style-name="Emphasis">Markdwon Kursiv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5::34:31</meta:creation-date>
    <dc:creator>Generated</dc:creator>
    <dc:date>2026-08-14T05::34:31</dc:date>
    <dc:language>en-US</dc:language>
    <meta:editing-cycles>1</meta:editing-cycles>
    <meta:editing-duration>PT0S</meta:editing-duration>
    <dc:title>sandbox:playground</dc:title>
  </office:meta>
</office:document-meta>
</file>