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tp-multicast"/>H264 und MP3 in je einem getrennten RTP-Strom: &lt;code&gt; ffmpeg -re -i
foo.ogg -async 1000 -map 0:0 -s 720×576 -profile baseline -preset fast
-tune zerolatency -c:v libx264 -f rtp rtp:<text:span text:style-name="Emphasis">239.255.23.42:5001 -map 0:1
-c:a mp3 -f rtp rtp:</text:span>239.255.23.42:5011 &lt;/code&gt;</text:p>
      <text:p text:style-name="Text_20_body">FFmpeg erzeugt dann automatisch auch ein SDP-File.</text:p>
      <text:p text:style-name="Text_20_body">Ggf. muessen noch Routen fuer die Multicastgruppe angelegt werden (auch
beim Client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20::49:46</meta:creation-date>
    <dc:creator>Generated</dc:creator>
    <dc:date>2026-09-13T20::49:46</dc:date>
    <dc:language>en-US</dc:language>
    <meta:editing-cycles>1</meta:editing-cycles>
    <meta:editing-duration>PT0S</meta:editing-duration>
    <dc:title>rtp-multicast</dc:title>
  </office:meta>
</office:document-meta>
</file>