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vocpack"/>= vocpack</text:p>
      <text:p text:style-name="Text_20_body">== Hardware
=== VOC im Rucksack
tested:</text:p>
      <text:list text:style-name="List_20_1" text:continue-numbering="false">
        <text:list-item>
          <text:p text:style-name="List_20_1_Content_First">Mixer 6 (old) als laptop ~ 300€</text:p>
          <text:list text:style-name="List_20_1">
            <text:list-item>
              <text:p text:style-name="List_20_1_Content">16gb PC3-12800 1600MHz DDR3L <text:a xlink:type="simple" xlink:href="https://www.amazon.de/Crucial-CT2KIT102464BF160B-Speicher-PC3L-12800-204-Pin/dp/B007B5S52C/" text:style-name="Internet_20_link" text:visited-style-name="Visited_20_Internet_20_Link">https://www.amazon.de/Crucial-CT2KIT102464BF160B-Speicher-PC3L-12800-204-Pin/dp/B007B5S52C/</text:a> 70€</text:p>
            </text:list-item>
            <text:list-item>
              <text:p text:style-name="List_20_1_Content">2TB 2,5“ SSD <text:a xlink:type="simple" xlink:href="https://www.amazon.de/Samsung-MZ-76Q2T0BW-Zoll-Interne-SATA/dp/B07KSJF3MD" text:style-name="Internet_20_link" text:visited-style-name="Visited_20_Internet_20_Link">https://www.amazon.de/Samsung-MZ-76Q2T0BW-Zoll-Interne-SATA/dp/B07KSJF3MD</text:a> 209€</text:p>
            </text:list-item>
          </text:list>
        </text:list-item>
        <text:list-item>
          <text:p text:style-name="List_20_1_Content">Capture ~300-400€</text:p>
          <text:list text:style-name="List_20_1">
            <text:list-item>
              <text:p text:style-name="List_20_1_Content">2x elgato cam link <text:a xlink:type="simple" xlink:href="https://www.amazon.de/Elgato-Cam-Link-Live-Streamen-Capture-Ger%C3%A4t/dp/B07K3FN5MR" text:style-name="Internet_20_link" text:visited-style-name="Visited_20_Internet_20_Link">https://www.amazon.de/Elgato-Cam-Link-Live-Streamen-Capture-Ger%C3%A4t/dp/B07K3FN5MR</text:a> 127€</text:p>
            </text:list-item>
          </text:list>
        </text:list-item>
        <text:list-item>
          <text:p text:style-name="List_20_1_Content_Last">1x HDMI splitter <text:a xlink:type="simple" xlink:href="https://www.amazon.de/gp/product/B07VQTJ8HC/" text:style-name="Internet_20_link" text:visited-style-name="Visited_20_Internet_20_Link">https://www.amazon.de/gp/product/B07VQTJ8HC/</text:a></text:p>
        </text:list-item>
      </text:list>
      <text:p text:style-name="Text_20_body">to be evaluated:</text:p>
      <text:list text:style-name="List_20_1" text:continue-numbering="false">
        <text:list-item>
          <text:p text:style-name="List_20_1_Content_First">HDMI over Ethernet stecke für slides (ggf dann auch gleich in software abgreifen)</text:p>
          <text:list text:style-name="List_20_1">
            <text:list-item>
              <text:p text:style-name="List_20_1_Content"><text:a xlink:type="simple" xlink:href="https://www.amazon.de/LKV372PRO-Extender-HDMI-Ausg%C3%A4nge-IR-Fernbedienung-Frequenzbereich-LKA372PRO-HDMI-Set-mit-Loop-out-Funktion/dp/B018K28HOU" text:style-name="Internet_20_link" text:visited-style-name="Visited_20_Internet_20_Link">https://www.amazon.de/LKV372PRO-Extender-HDMI-Ausg%C3%A4nge-IR-Fernbedienung-Frequenzbereich-LKA372PRO-HDMI-Set-mit-Loop-out-Funktion/dp/B018K28HOU</text:a> -: kein ethernet +: loop port 56€</text:p>
            </text:list-item>
            <text:list-item>
              <text:p text:style-name="List_20_1_Content"><text:a xlink:type="simple" xlink:href="https://www.amazon.de/Extender-Ethernet-Netzwerk-unterst%C3%BCtzt-Verl%C3%A4ngerung-ARX373/dp/B06WD82BPG/" text:style-name="Internet_20_link" text:visited-style-name="Visited_20_Internet_20_Link">https://www.amazon.de/Extender-Ethernet-Netzwerk-unterst%C3%BCtzt-Verl%C3%A4ngerung-ARX373/dp/B06WD82BPG/</text:a> +: IP/Eternet -:kein loop 74€</text:p>
              <text:list text:style-name="List_20_1">
                <text:list-item>
                  <text:p text:style-name="List_20_1_Content">Mini HDMI splitter 20€</text:p>
                </text:list-item>
              </text:list>
            </text:list-item>
            <text:list-item>
              <text:p text:style-name="List_20_1_Content">20-50m ethernet ~30€</text:p>
            </text:list-item>
            <text:list-item>
              <text:p text:style-name="List_20_1_Content">1x HDMI 1M</text:p>
            </text:list-item>
            <text:list-item>
              <text:p text:style-name="List_20_1_Content">1x HDMI 2M</text:p>
            </text:list-item>
          </text:list>
        </text:list-item>
        <text:list-item>
          <text:p text:style-name="List_20_1_Content">CAM ~1-3K</text:p>
          <text:list text:style-name="List_20_1">
            <text:list-item>
              <text:p text:style-name="List_20_1_Content">leichtes video stativ</text:p>
            </text:list-item>
            <text:list-item>
              <text:p text:style-name="List_20_1_Content">Lumix</text:p>
              <text:list text:style-name="List_20_1">
                <text:list-item>
                  <text:p text:style-name="List_20_1_Content">GH4R <text:a xlink:type="simple" xlink:href="https://geizhals.de/panasonic-lumix-dmc-gh4r-schwarz-gehaeuse-a1319201.html" text:style-name="Internet_20_link" text:visited-style-name="Visited_20_Internet_20_Link">https://geizhals.de/panasonic-lumix-dmc-gh4r-schwarz-gehaeuse-a1319201.html</text:a> 700€ (kein 30 min limit)</text:p>
                  <text:list text:style-name="List_20_1">
                    <text:list-item>
                      <text:p text:style-name="List_20_1_Content">SDI kit <text:a xlink:type="simple" xlink:href="https://www.panasonic.com/de/consumer/produktarchiv/foto-video/kamera-zubehoer/dmw-yaghe.html" text:style-name="Internet_20_link" text:visited-style-name="Visited_20_Internet_20_Link">https://www.panasonic.com/de/consumer/produktarchiv/foto-video/kamera-zubehoer/dmw-yaghe.html</text:a> <text:a xlink:type="simple" xlink:href="https://geizhals.de/panasonic-dmw-yagh-video-interface-a1068407.html" text:style-name="Internet_20_link" text:visited-style-name="Visited_20_Internet_20_Link">https://geizhals.de/panasonic-dmw-yagh-video-interface-a1068407.html</text:a> 725€ (Nur GH4)</text:p>
                    </text:list-item>
                  </text:list>
                </text:list-item>
                <text:list-item>
                  <text:p text:style-name="List_20_1_Content">GH5 <text:a xlink:type="simple" xlink:href="https://geizhals.de/panasonic-lumix-dc-gh5-schwarz-gehaeuse-a1558055.html" text:style-name="Internet_20_link" text:visited-style-name="Visited_20_Internet_20_Link">https://geizhals.de/panasonic-lumix-dc-gh5-schwarz-gehaeuse-a1558055.html</text:a> 1200€ (braucht ggf hack für 30min limit)</text:p>
                </text:list-item>
                <text:list-item>
                  <text:p text:style-name="List_20_1_Content">S1 <text:a xlink:type="simple" xlink:href="https://geizhals.de/panasonic-lumix-dc-s1-gehaeuse-dc-s1e-k-a1981107.html" text:style-name="Internet_20_link" text:visited-style-name="Visited_20_Internet_20_Link">https://geizhals.de/panasonic-lumix-dc-s1-gehaeuse-dc-s1e-k-a1981107.html</text:a> 2300€ (kein 30 min limit)</text:p>
                </text:list-item>
                <text:list-item>
                  <text:p text:style-name="List_20_1_Content">XLR Kit <text:a xlink:type="simple" xlink:href="https://www.amazon.de/gp/product/B01MS78UCC/" text:style-name="Internet_20_link" text:visited-style-name="Visited_20_Internet_20_Link">https://www.amazon.de/gp/product/B01MS78UCC/</text:a> 295€ (geht mit allen 3)</text:p>
                </text:list-item>
              </text:list>
            </text:list-item>
            <text:list-item>
              <text:p text:style-name="List_20_1_Content"><text:a xlink:type="simple" xlink:href="https://www.teltec.de/panasonic-ag-cx10.html" text:style-name="Internet_20_link" text:visited-style-name="Visited_20_Internet_20_Link">https://www.teltec.de/panasonic-ag-cx10.html</text:a> ~ 2800€</text:p>
            </text:list-item>
            <text:list-item>
              <text:p text:style-name="List_20_1_Content">Akkus etc</text:p>
            </text:list-item>
            <text:list-item>
              <text:p text:style-name="List_20_1_Content">5m HDMI (möglichst leicht und flexi)</text:p>
            </text:list-item>
          </text:list>
        </text:list-item>
        <text:list-item>
          <text:p text:style-name="List_20_1_Content">Audio ~500-1K€</text:p>
          <text:list text:style-name="List_20_1">
            <text:list-item>
              <text:p text:style-name="List_20_1_Content">Funkstrecke (belt packs auf beiden seiten, sowohl mixro als auch xlr adapter kaufen) <text:a xlink:type="simple" xlink:href="https://www.teltec.de/deity-microphones-connect.html" text:style-name="Internet_20_link" text:visited-style-name="Visited_20_Internet_20_Link">https://www.teltec.de/deity-microphones-connect.html</text:a> 600€ für 2 Taschen-Sender</text:p>
            </text:list-item>
            <text:list-item>
              <text:p text:style-name="List_20_1_Content">20m XLR (mono sollte als default reichen, möglichst leicht) evtl. auf Spiegelei wickeln: <text:a xlink:type="simple" xlink:href="https://www.thomann.de/de/varytec_cable_drum_10_m_3x15_mm.htm" text:style-name="Internet_20_link" text:visited-style-name="Visited_20_Internet_20_Link">https://www.thomann.de/de/varytec_cable_drum_10_m_3x15_mm.htm</text:a> 15€</text:p>
            </text:list-item>
            <text:list-item>
              <text:p text:style-name="List_20_1_Content">kleiner analoger Mischer</text:p>
            </text:list-item>
            <text:list-item>
              <text:p text:style-name="List_20_1_Content">kleiner Feedbackdestroyer: <text:a xlink:type="simple" xlink:href="https://www.thomann.de/de/behringer_shark_fbq100.htm" text:style-name="Internet_20_link" text:visited-style-name="Visited_20_Internet_20_Link">https://www.thomann.de/de/behringer_shark_fbq100.htm</text:a> 77€</text:p>
            </text:list-item>
          </text:list>
        </text:list-item>
        <text:list-item>
          <text:p text:style-name="List_20_1_Content">Optional / Wenn alles tut</text:p>
          <text:list text:style-name="List_20_1">
            <text:list-item>
              <text:p text:style-name="List_20_1_Content">ggf LTE modem ?</text:p>
            </text:list-item>
            <text:list-item>
              <text:p text:style-name="List_20_1_Content">Rucksack wo alles rein passt</text:p>
            </text:list-item>
            <text:list-item>
              <text:p text:style-name="List_20_1_Content_Last">ggf peli case oder zarges box</text:p>
            </text:list-item>
          </text:list>
        </text:list-item>
      </text:list>
      <text:p text:style-name="Text_20_body">Summe = 2,1K-4,7 K€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02:49</meta:creation-date>
    <dc:creator>Generated</dc:creator>
    <dc:date>2026-09-15T10::02:49</dc:date>
    <dc:language>en-US</dc:language>
    <meta:editing-cycles>1</meta:editing-cycles>
    <meta:editing-duration>PT0S</meta:editing-duration>
    <dc:title>projects:vocpack</dc:title>
  </office:meta>
</office:document-meta>
</file>