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cts:start"/>== Software and hardware projects</text:p>
      <text:p text:style-name="Text_20_body">We collected here our sub-projects and feature we want to have implemented.
If a project has no owner feel free to take it. If it has an owner please
contact him before you start to work on it.</text:p>
      <text:p text:style-name="Text_20_body">If you 'only' want to request a feature please think about instead opening an issue
on the project github page on <text:a xlink:type="simple" xlink:href="https://forgejo.c3voc.de/voc/" text:style-name="Internet_20_link" text:visited-style-name="Visited_20_Internet_20_Link">https://forgejo.c3voc.de/voc/</text:a> or <text:a xlink:type="simple" xlink:href="https://github.com/voc" text:style-name="Internet_20_link" text:visited-style-name="Visited_20_Internet_20_Link">https://github.com/voc</text:a>.</text:p>
      <text:p text:style-name="Text_20_body"><text:a xlink:type="simple" xlink:href="https://c3voc.de/wiki/projects:project" text:style-name="Internet_20_link" text:visited-style-name="Visited_20_Internet_20_Link"> create new projec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3::39:22</meta:creation-date>
    <dc:creator>Generated</dc:creator>
    <dc:date>2026-08-25T03::39:22</dc:date>
    <dc:language>en-US</dc:language>
    <meta:editing-cycles>1</meta:editing-cycles>
    <meta:editing-duration>PT0S</meta:editing-duration>
    <dc:title>projects:start</dc:title>
  </office:meta>
</office:document-meta>
</file>