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rojects:lecternbox"/>= lecternbox</text:p>
      <text:p text:style-name="Text_20_body">Idea based on <text:a xlink:type="simple" xlink:href="http://lusis.eu/laser/wood/2017/02/03/videobox.html" text:style-name="Internet_20_link" text:visited-style-name="Visited_20_Internet_20_Link">http://lusis.eu/laser/wood/2017/02/03/videobox.html</text:a>.</text:p>
      <text:p text:style-name="Text_20_body">Content:</text:p>
      <text:list text:style-name="List_20_1" text:continue-numbering="false">
        <text:list-item>
          <text:p text:style-name="List_20_1_Content_First">HDMI Matrix</text:p>
        </text:list-item>
        <text:list-item>
          <text:p text:style-name="List_20_1_Content">Ethernet Switch</text:p>
          <text:list text:style-name="List_20_1">
            <text:list-item>
              <text:p text:style-name="List_20_1_Content"><text:a xlink:type="simple" xlink:href="http://www.tp-link.de/products/details/cat-41_TL-SG105E.html" text:style-name="Internet_20_link" text:visited-style-name="Visited_20_Internet_20_Link">http://www.tp-link.de/products/details/cat-41_TL-SG105E.html</text:a></text:p>
            </text:list-item>
            <text:list-item>
              <text:p text:style-name="List_20_1_Content"><text:a xlink:type="simple" xlink:href="https://www.amazon.de/TP-Link-TL-SG105-Gigabit-l%C3%BCfterloses-Passivk%C3%BChlkonzept/dp/B00N0OHEMA/ref=sr_1_4?s=computers&amp;ie=UTF8&amp;qid=1507908431&amp;sr=1-4&amp;keywords=tp%2Blink%2Bswitch&amp;th=1" text:style-name="Internet_20_link" text:visited-style-name="Visited_20_Internet_20_Link">https://www.amazon.de/TP-Link-TL-SG105-Gigabit-l%C3%BCfterloses-Passivk%C3%BChlkonzept/dp/B00N0OHEMA/ref=sr_1_4?s=computers&amp;ie=UTF8&amp;qid=1507908431&amp;sr=1-4&amp;keywords=tp%2Blink%2Bswitch&amp;th=1</text:a></text:p>
            </text:list-item>
            <text:list-item>
              <text:p text:style-name="List_20_1_Content">100mm<text:span text:style-name="Emphasis">98mm</text:span>25mm PCB hat laut fotos nahezu diese größe</text:p>
            </text:list-item>
            <text:list-item>
              <text:p text:style-name="List_20_1_Content">9V/0,6A Gleichspannung</text:p>
            </text:list-item>
          </text:list>
        </text:list-item>
        <text:list-item>
          <text:p text:style-name="List_20_1_Content">Infobeamer PI</text:p>
          <text:list text:style-name="List_20_1">
            <text:list-item>
              <text:p text:style-name="List_20_1_Content">5V ca 2A</text:p>
            </text:list-item>
            <text:list-item>
              <text:p text:style-name="List_20_1_Content">93,0 x 63,6 x 20</text:p>
            </text:list-item>
          </text:list>
        </text:list-item>
        <text:list-item>
          <text:p text:style-name="List_20_1_Content">DI Box</text:p>
          <text:list text:style-name="List_20_1">
            <text:list-item>
              <text:p text:style-name="List_20_1_Content">Stereo</text:p>
            </text:list-item>
            <text:list-item>
              <text:p text:style-name="List_20_1_Content">aktiv</text:p>
            </text:list-item>
          </text:list>
        </text:list-item>
        <text:list-item>
          <text:p text:style-name="List_20_1_Content">Netzteil / Netzteile</text:p>
          <text:list text:style-name="List_20_1">
            <text:list-item>
              <text:p text:style-name="List_20_1_Content">5V / 9V / 12V</text:p>
            </text:list-item>
            <text:list-item>
              <text:p text:style-name="List_20_1_Content"><text:a xlink:type="simple" xlink:href="https://www.exp-tech.de/module/stromspannung/6783/pololu-9v-2.3a-step-down-voltage-regulator-d24v22f9" text:style-name="Internet_20_link" text:visited-style-name="Visited_20_Internet_20_Link">https://www.exp-tech.de/module/stromspannung/6783/pololu-9v-2.3a-step-down-voltage-regulator-d24v22f9</text:a></text:p>
            </text:list-item>
          </text:list>
        </text:list-item>
        <text:list-item>
          <text:p text:style-name="List_20_1_Content">Tronsmart</text:p>
          <text:list text:style-name="List_20_1">
            <text:list-item>
              <text:p text:style-name="List_20_1_Content">12V</text:p>
            </text:list-item>
            <text:list-item>
              <text:p text:style-name="List_20_1_Content">ggf genug platz lassen das auch andere boards passen</text:p>
            </text:list-item>
          </text:list>
        </text:list-item>
        <text:list-item>
          <text:p text:style-name="List_20_1_Content">HDMI → SDI</text:p>
          <text:list text:style-name="List_20_1">
            <text:list-item>
              <text:p text:style-name="List_20_1_Content">9V / 12V</text:p>
            </text:list-item>
          </text:list>
        </text:list-item>
        <text:list-item>
          <text:p text:style-name="List_20_1_Content">ggf Display</text:p>
        </text:list-item>
        <text:list-item>
          <text:p text:style-name="List_20_1_Content">ggf HDMI Splitter</text:p>
        </text:list-item>
        <text:list-item>
          <text:p text:style-name="List_20_1_Content">I/O buchsen</text:p>
          <text:list text:style-name="List_20_1">
            <text:list-item>
              <text:p text:style-name="List_20_1_Content">2x ETH</text:p>
            </text:list-item>
            <text:list-item>
              <text:p text:style-name="List_20_1_Content">2x XLR</text:p>
            </text:list-item>
            <text:list-item>
              <text:p text:style-name="List_20_1_Content">1x chinch</text:p>
            </text:list-item>
            <text:list-item>
              <text:p text:style-name="List_20_1_Content">1x SDI Coax</text:p>
            </text:list-item>
            <text:list-item>
              <text:p text:style-name="List_20_1_Content">2x HDMI</text:p>
            </text:list-item>
            <text:list-item>
              <text:p text:style-name="List_20_1_Content">$Power connector</text:p>
            </text:list-item>
            <text:list-item>
              <text:p text:style-name="List_20_1_Content_Last">2x USB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05::34:06</meta:creation-date>
    <dc:creator>Generated</dc:creator>
    <dc:date>2026-09-17T05::34:06</dc:date>
    <dc:language>en-US</dc:language>
    <meta:editing-cycles>1</meta:editing-cycles>
    <meta:editing-duration>PT0S</meta:editing-duration>
    <dc:title>projects:lecternbox</dc:title>
  </office:meta>
</office:document-meta>
</file>