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isdn:root"/>= make root </text:p>
      <text:p text:style-name="Text_20_body">== build gst raspivid</text:p>
      <text:p text:style-name="Preformatted_20_Text">apt install git autoconf automake libtool pkg-config libgstreamer1.0-dev libgstreamer-plugins-base1.0-dev libraspberrypi-dev gstreamer-tools gstreamer1.0-omx<text:line-break/>cd /home/pi<text:line-break/>git clone https://github.com/thaytan/gst-rpicamsrc.git<text:line-break/>cd gst-rpicamsrc<text:line-break/>autoreconf -i<text:line-break/>autoconf<text:line-break/>./configure<text:line-break/>make -j4<text:line-break/>sudo make install</text:p>
      <text:p text:style-name="Text_20_body">== build gst srt
build lib srt</text:p>
      <text:p text:style-name="Preformatted_20_Text">apt install cmake-data libjsoncpp1 librhash0 libuv1 tcl8.6<text:line-break/>git clone https://github.com/Haivision/srt.git<text:line-break/>git checkout tags/v1.4.1<text:line-break/>./configure<text:line-break/>make -j4<text:line-break/>sudo make install</text:p>
      <text:p text:style-name="Text_20_body">build gst srt (build gst bad with srt support)</text:p>
      <text:p text:style-name="Preformatted_20_Text">enable src packages in /etc/apt/sources.list<text:line-break/>sudo apt build-dep gstreamer1.0-plugins-bad<text:line-break/>git clone https://github.com/GStreamer/gst-plugins-bad.git<text:line-break/>git checkout -b 1.14.5 1.14.5<text:line-break/>meson build<text:line-break/>ninja -C build<text:line-break/>sudo cp build/ext/srt/libgstsrt.so /usr/lib/arm-linux-gnueabihf/gstreamer-1.0/</text:p>
      <text:p text:style-name="Text_20_body">== ffmpeg </text:p>
      <text:list text:style-name="List_20_1" text:continue-numbering="false">
        <text:list-item>
          <text:p text:style-name="LastListParagraph_List_20_1_Content_First">based  on <text:a xlink:type="simple" xlink:href="https://gist.github.com/jjangsangy/058456fe2d04e3c5f6107d62b60542e3" text:style-name="Internet_20_link" text:visited-style-name="Visited_20_Internet_20_Link">https://gist.github.com/jjangsangy/058456fe2d04e3c5f6107d62b60542e3</text:a></text:p>
        </text:list-item>
      </text:list>
      <text:p text:style-name="Text_20_body">make sure du build libs not part of raspbian according to the gist above or remove them from configure.</text:p>
      <text:p text:style-name="Preformatted_20_Text">./configure --extra-ldflags="-latomic" --extra-cflags="-I/usr/local/include" --extra-ldflags="-L/usr/local/lib" --extra-libs="-lpthread -lm" --arch=armhf --enable-gmp --enable-gpl --enable-libass --enable-libdav1d --enable-libdrm --enable-libfdk-aac --enable-libfreetype --enable-libmp3lame --enable-libopencore-amrnb --enable-libopencore-amrwb --enable-libopus --enable-librtmp --enable-libsnappy --enable-libsoxr --enable-libssh --enable-libvorbis --enable-libvpx --enable-libwebp --enable-libx264 --enable-libx265 --enable-libxml2 --enable-mmal --enable-nonfree --enable-omx<text:s text:c="2"/>--enable-omx-rpi --enable-version3<text:s text:c="2"/>--target-os=linux --enable-pthreads --enable-openssl --enable-hardcoded-tables --enable-libsrt --enable-libv4l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1::31:38</meta:creation-date>
    <dc:creator>Generated</dc:creator>
    <dc:date>2026-09-03T01::31:38</dc:date>
    <dc:language>en-US</dc:language>
    <meta:editing-cycles>1</meta:editing-cycles>
    <meta:editing-duration>PT0S</meta:editing-duration>
    <dc:title>projects:isdn:root</dc:title>
  </office:meta>
</office:document-meta>
</file>