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60ff18f33f598b7b8f8524a5d86f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rojects:freqbuddy"/>= FreqBuddy</text:p>
      <text:p text:style-name="Horizontal_20_Line"/>
      <text:h text:style-name="Heading_20_2" text:outline-level="2"><text:bookmark-start text:name="__RefHeading___how_it_works_1"/><text:bookmark-start text:name="how_it_works"/>How it works<text:bookmark-end text:name="__RefHeading___how_it_works_1"/><text:bookmark-end text:name="how_it_works"/></text:h>
      <text:p text:style-name="Text_20_body">This tool calculates the best interference-free radio frequencies (UHF) within a TV channel (8 MHz grid). Only one TV channel is analyzed in isolation. Additional frequencies from other TV channels are <text:span text:style-name="Strong_20_Emphasis">not</text:span> checked for compatibility.</text:p>
      <text:p text:style-name="Text_20_body"><draw:frame draw:style-name="media" draw:name="0" text:anchor-type="as-char" draw:z-index="0" svg:width="10.583333333333cm" svg:height="13.94247928617cm"><draw:image xlink:href="Pictures/e960ff18f33f598b7b8f8524a5d86f9c.png" xlink:type="simple" xlink:show="embed" xlink:actuate="onLoad"/></draw:frame></text:p>
      <text:h text:style-name="Heading_20_3" text:outline-level="3"><text:bookmark-start text:name="__RefHeading___important_note_2"/><text:bookmark-start text:name="important_note"/>Important note<text:bookmark-end text:name="__RefHeading___important_note_2"/><text:bookmark-end text:name="important_note"/></text:h>
      <text:p text:style-name="Text_20_body"><text:span text:style-name="Emphasis">FreqBuddy</text:span> is designed for use in Germany. Even if the TV channels are not only used in Germany, the exclusions (radio astronomy and LTE) are adapted to German conditions. Other comments are also applied exclusively to German rules.</text:p>
      <text:p text:style-name="Text_20_body"><text:span text:style-name="Strong_20_Emphasis">Attention: FreqBuddy is a mathematical tool for calculating optimal frequencies. You must check for yourself whether the use of these frequencies is permitted for your application.</text:span></text:p>
      <text:h text:style-name="Heading_20_3" text:outline-level="3"><text:bookmark-start text:name="__RefHeading___tip_3"/><text:bookmark-start text:name="tip"/>Tip<text:bookmark-end text:name="__RefHeading___tip_3"/><text:bookmark-end text:name="tip"/></text:h>
      <text:p text:style-name="Text_20_body">First use <text:a xlink:type="simple" xlink:href="https://fmscan.org/locsearch.php?reset=1&amp;r=t&amp;m=s" text:style-name="Internet_20_link" text:visited-style-name="Visited_20_Internet_20_Link">fmscan.org</text:a> to find out which TV channels (column “Ch”) are not or only weakly occupied by DVB-T. Completely free channels do not appear in the list and are probably a good choice. Ideally, do not use two directly adjacent TV channels.</text:p>
      <text:h text:style-name="Heading_20_3" text:outline-level="3"><text:bookmark-start text:name="__RefHeading___other_functions_4"/><text:bookmark-start text:name="other_functions"/>Other functions<text:bookmark-end text:name="__RefHeading___other_functions_4"/><text:bookmark-end text:name="other_functions"/></text:h>
      <text:list text:style-name="List_20_1" text:continue-numbering="false">
        <text:list-item>
          <text:p text:style-name="List_20_1_Content_First">Click on a single frequency to show it in full screen.</text:p>
        </text:list-item>
        <text:list-item>
          <text:p text:style-name="List_20_1_Content">Click on the copy symbol (⧉) to the right of the table heading to copy the entire table to the clipboard.</text:p>
        </text:list-item>
        <text:list-item>
          <text:p text:style-name="List_20_1_Content_Last"><text:span text:style-name="Emphasis">Cookie</text:span>: The last TV channel selected (and the frequency intervals selected in ascending or descending order) are saved in a cookie for 7 days.</text:p>
        </text:list-item>
      </text:list>
      <text:h text:style-name="Heading_20_2" text:outline-level="2"><text:bookmark-start text:name="__RefHeading___backgrounds_details_5"/><text:bookmark-start text:name="backgrounds_details"/>Backgrounds / details<text:bookmark-end text:name="__RefHeading___backgrounds_details_5"/><text:bookmark-end text:name="backgrounds_details"/></text:h>
      <text:h text:style-name="Heading_20_3" text:outline-level="3"><text:bookmark-start text:name="__RefHeading___frequency_intervals_6"/><text:bookmark-start text:name="frequency_intervals"/>Frequency intervals<text:bookmark-end text:name="__RefHeading___frequency_intervals_6"/><text:bookmark-end text:name="frequency_intervals"/></text:h>
      <text:p text:style-name="Text_20_body">These can be mirrored within a TV channel. By default, the spacing increases with each higher frequency (increasing - ↑). This can be reversed (descending - ↓). This is recommended, for example, for a second set of frequencies to be used simultaneously. The second set should be as far away as possible from the first and use the descending frequency spacing instead of the ascending one.</text:p>
      <text:h text:style-name="Heading_20_3" text:outline-level="3"><text:bookmark-start text:name="__RefHeading___antenna_spacing_7"/><text:bookmark-start text:name="antenna_spacing"/>Antenna spacing<text:bookmark-end text:name="__RefHeading___antenna_spacing_7"/><text:bookmark-end text:name="antenna_spacing"/></text:h>
      <text:p text:style-name="Text_20_body">If the transmitter and receiver are to be operated close to each other:</text:p>
      <text:list text:style-name="List_20_1" text:continue-numbering="false">
        <text:list-item>
          <text:p text:style-name="List_20_1_Content_First">The physical distance between the antennas of the transmitter and receiver should be as large as possible.</text:p>
        </text:list-item>
        <text:list-item>
          <text:p text:style-name="List_20_1_Content_Last">Transmitter and receiver should be at least 8 MHz (one TV channel) apart to minimize transmitter-receiver blocking.</text:p>
        </text:list-item>
      </text:list>
      <text:h text:style-name="Heading_20_3" text:outline-level="3"><text:bookmark-start text:name="__RefHeading___background_frequencies_8"/><text:bookmark-start text:name="background_frequencies"/>Background frequencies<text:bookmark-end text:name="__RefHeading___background_frequencies_8"/><text:bookmark-end text:name="background_frequencies"/></text:h>
      <text:list text:style-name="List_20_1" text:continue-numbering="false">
        <text:list-item>
          <text:p text:style-name="List_20_1_Content_First">A maximum of 8 frequencies are available in one TV channel.</text:p>
        </text:list-item>
        <text:list-item>
          <text:p text:style-name="List_20_1_Content">TV channels close to LTE have fewer frequencies available due to the protection gap.</text:p>
        </text:list-item>
        <text:list-item>
          <text:p text:style-name="List_20_1_Content">With decreasing frequency spacing (↓), the number of usable frequencies for these TV channels decreases again.</text:p>
        </text:list-item>
        <text:list-item>
          <text:p text:style-name="List_20_1_Content_Last">Handheld devices in the frequency range <text:span text:style-name="Strong_20_Emphasis">823 - 826 MHz</text:span> may only be operated with a maximum transmission power of 82 mW.</text:p>
        </text:list-item>
      </text:list>
      <text:h text:style-name="Heading_20_3" text:outline-level="3"><text:bookmark-start text:name="__RefHeading___calculation_of_the_freedom_from_intermodulation_9"/><text:bookmark-start text:name="calculation_of_the_freedom_from_intermodulation"/>Calculation of the freedom from intermodulation<text:bookmark-end text:name="__RefHeading___calculation_of_the_freedom_from_intermodulation_9"/><text:bookmark-end text:name="calculation_of_the_freedom_from_intermodulation"/></text:h>
      <text:list text:style-name="List_20_1" text:continue-numbering="false">
        <text:list-item>
          <text:p text:style-name="List_20_1_Content_First">min. 400 kHz carrier spacing</text:p>
        </text:list-item>
        <text:list-item>
          <text:p text:style-name="List_20_1_Content">min. 200 kHz spacing 2TX-IM(3) - 3rd order intermodulation of 2 transmitters</text:p>
        </text:list-item>
        <text:list-item>
          <text:p text:style-name="List_20_1_Content">min. 100 kHz spacing 3TX-IM(3) - 3rd order intermodulation of 3 transmitters</text:p>
        </text:list-item>
        <text:list-item>
          <text:p text:style-name="List_20_1_Content_Last">Intermodulation strength: <text:span text:style-name="Strong_20_Emphasis">F1</text:span>: 54 %, <text:span text:style-name="Strong_20_Emphasis">F2</text:span>: 65 %, <text:span text:style-name="Strong_20_Emphasis">F3</text:span>: 49 %, <text:span text:style-name="Strong_20_Emphasis">F4</text:span>: 67 %, <text:span text:style-name="Strong_20_Emphasis">F5</text:span>: 81 %, <text:span text:style-name="Strong_20_Emphasis">F6</text:span>: 63 %, <text:span text:style-name="Strong_20_Emphasis">F7</text:span>: 82 %, <text:span text:style-name="Strong_20_Emphasis">F8</text:span>: 66 % (The higher the percentage, the better the signal.)</text:p>
        </text:list-item>
      </text:list>
      <text:p text:style-name="Text_20_body">The minimum requirements for intermodulation resistance are met in all cases. These values apply to the increasing frequency intervals. The order must be reversed for the descending frequency interv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1::01:50</meta:creation-date>
    <dc:creator>Generated</dc:creator>
    <dc:date>2026-09-09T01::01:50</dc:date>
    <dc:language>en-US</dc:language>
    <meta:editing-cycles>1</meta:editing-cycles>
    <meta:editing-duration>PT0S</meta:editing-duration>
    <dc:title>projects:freqbuddy</dc:title>
  </office:meta>
</office:document-meta>
</file>