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cts:dasheverywhere"/>== Background.</text:p>
      <text:p text:style-name="Text_20_body">We experimented with MPEG <text:a xlink:type="simple" xlink:href="https://de.wikipedia.org/wiki/Dynamic_Adaptive_Streaming_over_HTTP" text:style-name="Internet_20_link" text:visited-style-name="Visited_20_Internet_20_Link">DASH</text:a> playout during 33c3. It uses a different player software. Server-side configuration for nginx are in ansible, but not rolled out to e.g. live.b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0::18:40</meta:creation-date>
    <dc:creator>Generated</dc:creator>
    <dc:date>2026-09-09T10::18:40</dc:date>
    <dc:language>en-US</dc:language>
    <meta:editing-cycles>1</meta:editing-cycles>
    <meta:editing-duration>PT0S</meta:editing-duration>
    <dc:title>projects:dasheverywhere</dc:title>
  </office:meta>
</office:document-meta>
</file>