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peration:socialmedia"/>= Social media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Work in process</text:p></table:table-cell></table:table-row></table:table></draw:text-box></draw:frame></text:p>
      <text:p text:style-name="Text_20_body">==  Mikroblogging - Twitter, Mastodon</text:p>
      <text:p text:style-name="Text_20_body">Wir bespielen auf den Mikroblogging-Plattformen aktuell folgende Accounts:</text:p>
      <text:list text:style-name="List_20_1" text:continue-numbering="false">
        <text:list-item>
          <text:p text:style-name="List_20_1_Content_First"><text:a xlink:type="simple" xlink:href="https://twitter.com/c3voc" text:style-name="Internet_20_link" text:visited-style-name="Visited_20_Internet_20_Link">Twitter - c3voc</text:a></text:p>
        </text:list-item>
        <text:list-item>
          <text:p text:style-name="List_20_1_Content"><text:a xlink:type="simple" xlink:href="https://twitter.com/c3voc_releases" text:style-name="Internet_20_link" text:visited-style-name="Visited_20_Internet_20_Link">Twitter - c3voc_releases (Bot-Account)</text:a></text:p>
        </text:list-item>
        <text:list-item>
          <text:p text:style-name="List_20_1_Content"><text:a xlink:type="simple" xlink:href="https://chaos.social/@c3voc_releases" text:style-name="Internet_20_link" text:visited-style-name="Visited_20_Internet_20_Link">mastodon - c3voc_releases (Bot-Account)</text:a></text:p>
        </text:list-item>
        <text:list-item>
          <text:p text:style-name="List_20_1_Content"><text:a xlink:type="simple" xlink:href="https://chaos.social/@c3voc" text:style-name="Internet_20_link" text:visited-style-name="Visited_20_Internet_20_Link">mastodon - c3voc</text:a></text:p>
        </text:list-item>
        <text:list-item>
          <text:p text:style-name="List_20_1_Content_Last"><text:a xlink:type="simple" xlink:href="https://bsky.app/profile/media.ccc.de" text:style-name="Internet_20_link" text:visited-style-name="Visited_20_Internet_20_Link">bluesky - media.ccc.de (Bot-Account)</text:a></text:p>
        </text:list-item>
      </text:list>
      <text:p text:style-name="Text_20_body">=== Kommunikationsguideline</text:p>
      <text:list text:style-name="List_20_1" text:continue-numbering="false">
        <text:list-item>
          <text:p text:style-name="List_20_1_Content_First">Tweets werden mit einem Kürzel des Autors versehen</text:p>
        </text:list-item>
        <text:list-item>
          <text:p text:style-name="List_20_1_Content">Wir führen keine Diskussionen über den Gruppenaccount</text:p>
        </text:list-item>
        <text:list-item>
          <text:p text:style-name="List_20_1_Content_Last">Retweets werden stets mit Kommentar versehen</text:p>
        </text:list-item>
      </text:list>
      <text:p text:style-name="Text_20_body">Erläuterung:</text:p>
      <text:p text:style-name="Text_20_body">=== Scheduled Tweet</text:p>
      <text:p text:style-name="Text_20_body">Über <text:a xlink:type="simple" xlink:href="https://tweetdeck.twitter.com/" text:style-name="Internet_20_link" text:visited-style-name="Visited_20_Internet_20_Link">tweetdeck</text:a> können Tweets für einen bestimmten Zeitpunkt vorbereitet werden. So können Ankündigungen z.B. für die Streaming-Webseite oder ähnliches bereits im Vorfeld erstell werden. </text:p>
      <text:p text:style-name="Text_20_body">== YouTub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3::35:17</meta:creation-date>
    <dc:creator>Generated</dc:creator>
    <dc:date>2026-08-13T23::35:17</dc:date>
    <dc:language>en-US</dc:language>
    <meta:editing-cycles>1</meta:editing-cycles>
    <meta:editing-duration>PT0S</meta:editing-duration>
    <dc:title>operation:socialmedia</dc:title>
  </office:meta>
</office:document-meta>
</file>