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voc125"/>= C3VOC Mumble Januar 2025</text:p>
      <text:p text:style-name="Text_20_body">== Anwesende</text:p>
      <text:list text:style-name="List_20_1" text:continue-numbering="false">
        <text:list-item>
          <text:p text:style-name="List_20_1_Content_First">Bix</text:p>
        </text:list-item>
        <text:list-item>
          <text:p text:style-name="List_20_1_Content">danimo</text:p>
        </text:list-item>
        <text:list-item>
          <text:p text:style-name="List_20_1_Content">derchris</text:p>
        </text:list-item>
        <text:list-item>
          <text:p text:style-name="List_20_1_Content">EvilScientress</text:p>
        </text:list-item>
        <text:list-item>
          <text:p text:style-name="List_20_1_Content">hammer065</text:p>
        </text:list-item>
        <text:list-item>
          <text:p text:style-name="List_20_1_Content">Ivo</text:p>
        </text:list-item>
        <text:list-item>
          <text:p text:style-name="List_20_1_Content">Jack</text:p>
        </text:list-item>
        <text:list-item>
          <text:p text:style-name="List_20_1_Content">JayJay</text:p>
        </text:list-item>
        <text:list-item>
          <text:p text:style-name="List_20_1_Content">jwacalex</text:p>
        </text:list-item>
        <text:list-item>
          <text:p text:style-name="List_20_1_Content">Kampfhamster</text:p>
        </text:list-item>
        <text:list-item>
          <text:p text:style-name="List_20_1_Content">Kunsi</text:p>
        </text:list-item>
        <text:list-item>
          <text:p text:style-name="List_20_1_Content">leiko</text:p>
        </text:list-item>
        <text:list-item>
          <text:p text:style-name="List_20_1_Content">Simpel</text:p>
        </text:list-item>
        <text:list-item>
          <text:p text:style-name="List_20_1_Content">sophie</text:p>
        </text:list-item>
        <text:list-item>
          <text:p text:style-name="List_20_1_Content">thomic</text:p>
        </text:list-item>
        <text:list-item>
          <text:p text:style-name="List_20_1_Content">thunfisch</text:p>
        </text:list-item>
        <text:list-item>
          <text:p text:style-name="List_20_1_Content_Last">Tixxi</text:p>
        </text:list-item>
      </text:list>
      <text:p text:style-name="Text_20_body">== Agenda
=== 38c3 AV-Technicans @ CCCV-Orga Strukturen</text:p>
      <text:list text:style-name="List_20_1" text:continue-numbering="false">
        <text:list-item>
          <text:p text:style-name="List_20_1_Content_First">A/V Engel könnten über das Jahr mehr irgendwo eingebunden werden</text:p>
        </text:list-item>
        <text:list-item>
          <text:p text:style-name="List_20_1_Content">CCCV Infrastruktur ist primär für den Congress, dort könnten die Leute auch Dinge nachhalten</text:p>
        </text:list-item>
        <text:list-item>
          <text:p text:style-name="List_20_1_Content">Wir brauchen einen Pool an Engel die uns auch außerhalb der CCCV-Strukturen helfen</text:p>
        </text:list-item>
        <text:list-item>
          <text:p text:style-name="List_20_1_Content">Trennen zwischen CCCV und C3VOC Events, wir brauchen wahrscheinlich eine Lösung für beides</text:p>
        </text:list-item>
        <text:list-item>
          <text:p text:style-name="List_20_1_Content_Last">Fazit: Menschen mit Congress-Schwerpunkt (A/V Technicans) brauchen den SSO-Account. Dieser ist kein generelles C3VOC-Medium sondern nur Congress bezogen</text:p>
        </text:list-item>
      </text:list>
      <text:p text:style-name="Text_20_body">=== Kommunikation generell</text:p>
      <text:list text:style-name="List_20_1" text:continue-numbering="false">
        <text:list-item>
          <text:p text:style-name="List_20_1_Content_First">Eventankündigungen und aktive Kommunikation wurden bisher nur schlecht behandelt, früher war dafür mehr</text:p>
        </text:list-item>
        <text:list-item>
          <text:p text:style-name="List_20_1_Content">Die video@-Mailingliste funktioniert auch nur semi, viele Abos wurden einfach nicht gut bearbeitet. Entweder es ging oder es ging nicht, niemand weiß was.</text:p>
        </text:list-item>
        <text:list-item>
          <text:p text:style-name="List_20_1_Content">Weiterhin ist E-Mail hat für vieles eher tot.</text:p>
        </text:list-item>
        <text:list-item>
          <text:p text:style-name="List_20_1_Content">Wir können Matrix verwenden</text:p>
        </text:list-item>
        <text:list-item>
          <text:p text:style-name="List_20_1_Content">Grobes Konzept (wie CCCV Matrix)</text:p>
          <text:list text:style-name="List_20_1">
            <text:list-item>
              <text:p text:style-name="List_20_1_Content">C3VOC stellt halt nur ein mapping der Räume bereit, keine Registrierung</text:p>
            </text:list-item>
            <text:list-item>
              <text:p text:style-name="List_20_1_Content">Leute können da über einen eigenen Client joinen</text:p>
            </text:list-item>
            <text:list-item>
              <text:p text:style-name="List_20_1_Content">Auf dem Matrix/Synapse Server unter c3voc.de gibt es nur die Räume, die aus dem Wiki erzeugt werden</text:p>
            </text:list-item>
          </text:list>
        </text:list-item>
        <text:list-item>
          <text:p text:style-name="List_20_1_Content_Last">Kommunikation über Mailingliste ansonsten weiterhin, damit man</text:p>
        </text:list-item>
      </text:list>
      <text:p text:style-name="Text_20_body">=== Ticket-System voc@</text:p>
      <text:list text:style-name="List_20_1" text:continue-numbering="false">
        <text:list-item>
          <text:p text:style-name="List_20_1_Content_First">Ist unfertig, weil an Mailserver infrastruktur verzweifelt</text:p>
        </text:list-item>
        <text:list-item>
          <text:p text:style-name="List_20_1_Content">Man muss wirklicht scharf dadraufschauen, da Pretalx auch das Problem hat</text:p>
        </text:list-item>
        <text:list-item>
          <text:p text:style-name="List_20_1_Content">Mailserver-Setup ist irgendwie drama, müsste  neu gebaut werden, da wie kraut und rüben</text:p>
        </text:list-item>
        <text:list-item>
          <text:p text:style-name="List_20_1_Content">derchris könnte die muccc-config übernehmen</text:p>
        </text:list-item>
        <text:list-item>
          <text:p text:style-name="List_20_1_Content_Last">Fazit: JayJay, derchris, Jenny setzten sich zusammen und überlegen sich wie man das Ganze reparieren kann oder was neu gemacht werden kann</text:p>
        </text:list-item>
      </text:list>
      <text:p text:style-name="Text_20_body">=== Serverspende</text:p>
      <text:list text:style-name="List_20_1" text:continue-numbering="false">
        <text:list-item>
          <text:p text:style-name="List_20_1_Content_First">Die Server müssen von München nach Berlin (AK)</text:p>
        </text:list-item>
        <text:list-item>
          <text:p text:style-name="List_20_1_Content">Im CCCB sollen die Server umgebaut werden</text:p>
        </text:list-item>
        <text:list-item>
          <text:p text:style-name="List_20_1_Content">Die bishere Logistik-Planugn ist, dass Leute Autos oder Bahnfahrten machen und es irgendwas passiert</text:p>
        </text:list-item>
        <text:list-item>
          <text:p text:style-name="List_20_1_Content">Wenn Material und Menschen zu einem Termin fährt, gibt es wieder Termin</text:p>
        </text:list-item>
        <text:list-item>
          <text:p text:style-name="List_20_1_Content_Last">Fazit: Wenn es nicht signifikant teuer ist, schicken wir es per Spedition hoch</text:p>
        </text:list-item>
      </text:list>
      <text:p text:style-name="Text_20_body">=== Situation bei Selfnet</text:p>
      <text:list text:style-name="List_20_1" text:continue-numbering="false">
        <text:list-item>
          <text:p text:style-name="List_20_1_Content_First">Umbau und Renovierung: es kann sein, dass das Relay da in 4-5 Wochen aus geht und 4 Monate weg ist</text:p>
        </text:list-item>
        <text:list-item>
          <text:p text:style-name="List_20_1_Content">wenns wieder da ist müssen wir dafür Strom zahlen</text:p>
        </text:list-item>
        <text:list-item>
          <text:p text:style-name="List_20_1_Content">es soll ein rechtlich/vertraglicher Rahmen geschaffen werden</text:p>
        </text:list-item>
        <text:list-item>
          <text:p text:style-name="List_20_1_Content">Bisher hat uns das relay gerade in den weihnachtsferien 20gbit uplink bereitgestellt</text:p>
        </text:list-item>
        <text:list-item>
          <text:p text:style-name="List_20_1_Content">das relay bei selfnet ist auch schon relativ alt und idle-t rum</text:p>
        </text:list-item>
        <text:list-item>
          <text:p text:style-name="List_20_1_Content">gerade wenn wir auch noch strom zahlen müssen, wäre energie-effizienz sinnvoll</text:p>
        </text:list-item>
        <text:list-item>
          <text:p text:style-name="List_20_1_Content">ansonsten gibt es bei kontakten über thufisch und jayjay ggf noch kapazitäten</text:p>
        </text:list-item>
        <text:list-item>
          <text:p text:style-name="List_20_1_Content_Last">Fazit: Wir werden das Selfnet Relay herunterfahren und für weitere Events/Congress und Gedanken machen. Der Server wird (da &gt;12 Jahre alt) nicht mehr von uns gebraucht</text:p>
        </text:list-item>
      </text:list>
      <text:p text:style-name="Text_20_body">=== Case 2.0 </text:p>
      <text:list text:style-name="List_20_1" text:continue-numbering="false">
        <text:list-item>
          <text:p text:style-name="List_20_1_Content_First">Ein Minion kam an, keine Ahnung wo der Rest bleibt</text:p>
        </text:list-item>
        <text:list-item>
          <text:p text:style-name="List_20_1_Content">Der Minion wird fertiggestellt und komm zum Hackerhotel</text:p>
        </text:list-item>
        <text:list-item>
          <text:p text:style-name="List_20_1_Content">Die Case-Prototypen aus Braunschweig müssen ausgebaut werden</text:p>
        </text:list-item>
        <text:list-item>
          <text:p text:style-name="List_20_1_Content">Wichtigste Fragen</text:p>
          <text:list text:style-name="List_20_1">
            <text:list-item>
              <text:p text:style-name="List_20_1_Content">Sind noch grobe Arbeiten am Holz notwendig (kein Kistensortieren etc)</text:p>
              <text:list text:style-name="List_20_1">
                <text:list-item>
                  <text:p text:style-name="List_20_1_Content">Wahrscheinlich nicht, eher auf Modulebene und Logik</text:p>
                </text:list-item>
              </text:list>
            </text:list-item>
            <text:list-item>
              <text:p text:style-name="List_20_1_Content">Was ist mit dem Konzept?</text:p>
              <text:list text:style-name="List_20_1">
                <text:list-item>
                  <text:p text:style-name="List_20_1_Content">Es muss noch eine klare Ordnung her</text:p>
                </text:list-item>
                <text:list-item>
                  <text:p text:style-name="List_20_1_Content">Manche Materialien müssen sowohl fest verbaut als auch flexibel vorgehalten werden (z.B. Audio (de)embedder)</text:p>
                </text:list-item>
                <text:list-item>
                  <text:p text:style-name="List_20_1_Content">Wir beschriften die Boxen mit Inhalt und schauen, dass wenn eine Box aufgemacht wird, dann gewinket wird</text:p>
                </text:list-item>
              </text:list>
            </text:list-item>
          </text:list>
        </text:list-item>
        <text:list-item>
          <text:p text:style-name="List_20_1_Content">Für das Geekend können durch die AGS Holzarbeiten etc vorab vorgenommen worden</text:p>
        </text:list-item>
        <text:list-item>
          <text:p text:style-name="List_20_1_Content">Fazit: Wir kaufen die Transflex und die wichtigsten Grundmodule bei Amptown nach Braunschweig. Wir bestellen auch den Grundstock Auerboxen</text:p>
        </text:list-item>
        <text:list-item>
          <text:p text:style-name="List_20_1_Content">Fazit: Man trifft sich in kleiner Grunde auch schon in Braunschweig für das genaue Ausarbeiten  (16 bis 17 Mai)</text:p>
        </text:list-item>
        <text:list-item>
          <text:p text:style-name="List_20_1_Content_Last">Fazit: Das andere Geekend wird ebenfalls in Braunschweig stattfinden (14 bis 16 März)</text:p>
        </text:list-item>
      </text:list>
      <text:p text:style-name="Text_20_body">=== Logistik </text:p>
      <text:list text:style-name="List_20_1" text:continue-numbering="false">
        <text:list-item>
          <text:p text:style-name="List_20_1_Content_First">Wir werden erstmal weiterhin über die CCCV/GDSK die Transporte abwickeln</text:p>
        </text:list-item>
        <text:list-item>
          <text:p text:style-name="List_20_1_Content">Der Versand ist nie das teuere sondern die Versicherung.</text:p>
        </text:list-item>
        <text:list-item>
          <text:p text:style-name="List_20_1_Content">Wenn eine andere Spedition/Eventversicherung einen Versicherungsschutz anbietet, unbedingt vergleichen ob es <text:span text:style-name="Emphasis">wirklich</text:span> versichert ist,</text:p>
        </text:list-item>
        <text:list-item>
          <text:p text:style-name="List_20_1_Content">Wenn man für ein Event selbst fährt, macht es die Transportversicherung nicht unbedingt einfacher</text:p>
        </text:list-item>
        <text:list-item>
          <text:p text:style-name="List_20_1_Content_Last">Versicherung (wie was und wo) wird aktuell geprüft, dauert aber</text:p>
        </text:list-item>
      </text:list>
      <text:p text:style-name="Text_20_body">=== Eventabrechnung und -Verrechnung </text:p>
      <text:list text:style-name="List_20_1" text:continue-numbering="false">
        <text:list-item>
          <text:p text:style-name="List_20_1_Content_First">Waren eigentlich schon irgendwo im invoice gibt</text:p>
        </text:list-item>
        <text:list-item>
          <text:p text:style-name="List_20_1_Content">ein Teil ging raus, andere aktuell immer noch offen</text:p>
        </text:list-item>
        <text:list-item>
          <text:p text:style-name="List_20_1_Content">Offen ist:</text:p>
          <text:list text:style-name="List_20_1">
            <text:list-item>
              <text:p text:style-name="List_20_1_Content">GLT, geht aber noch raus</text:p>
            </text:list-item>
            <text:list-item>
              <text:p text:style-name="List_20_1_Content">Revision</text:p>
            </text:list-item>
          </text:list>
        </text:list-item>
        <text:list-item>
          <text:p text:style-name="List_20_1_Content">aber viel fehlt immer noch</text:p>
        </text:list-item>
        <text:list-item>
          <text:p text:style-name="List_20_1_Content">Abrechnung(ssoftware) ist viel zu umfangreich, man nimmt das Template und passt es kurz an</text:p>
        </text:list-item>
        <text:list-item>
          <text:p text:style-name="List_20_1_Content">Problem: Irgendwie haben andere Chaos-Nahe Gruppen ein Gerücht, was das C3VOC kostet. Wir brauchen hier einen klar kommunizierten Plan</text:p>
        </text:list-item>
        <text:list-item>
          <text:p text:style-name="List_20_1_Content">Wie rechnen wir ab? (ohne Steuern)</text:p>
          <text:list text:style-name="List_20_1">
            <text:list-item>
              <text:p text:style-name="List_20_1_Content">Material: 500 Eur / Raum / Tag</text:p>
            </text:list-item>
            <text:list-item>
              <text:p text:style-name="List_20_1_Content">Transport / Versicherung: extra</text:p>
            </text:list-item>
            <text:list-item>
              <text:p text:style-name="List_20_1_Content">Erfas: Kümmern sich mit dem CCC so</text:p>
            </text:list-item>
          </text:list>
        </text:list-item>
        <text:list-item>
          <text:p text:style-name="List_20_1_Content">Fazit: Wir brauchen (k)eine Softwarelösung sondern mehr Kommunikation. Rechnungsdaten <text:span text:style-name="Emphasis">vor</text:span> Versand</text:p>
        </text:list-item>
        <text:list-item>
          <text:p text:style-name="List_20_1_Content_Last">Fazit: Die ganzen Gerüchte über Kosten müssen aufhören</text:p>
        </text:list-item>
      </text:list>
      <text:p text:style-name="Text_20_body">=== Nächste Events
==== WICMP10 </text:p>
      <text:list text:style-name="List_20_1" text:continue-numbering="false">
        <text:list-item>
          <text:p text:style-name="LastListParagraph_List_20_1_Content_First">vale informiert und legt das Event an</text:p>
        </text:list-item>
      </text:list>
      <text:p text:style-name="Text_20_body">==== Hacker Hotel 2025 </text:p>
      <text:list text:style-name="List_20_1" text:continue-numbering="false">
        <text:list-item>
          <text:p text:style-name="List_20_1_Content_First">versicherung muss ist offen</text:p>
        </text:list-item>
        <text:list-item>
          <text:p text:style-name="List_20_1_Content_Last">thomic führt den transport durch</text:p>
        </text:list-item>
      </text:list>
      <text:p text:style-name="Text_20_body">==== Fossgis</text:p>
      <text:list text:style-name="List_20_1" text:continue-numbering="false">
        <text:list-item>
          <text:p text:style-name="List_20_1_Content_First">Vor Ort Termin übernächste Woche</text:p>
        </text:list-item>
        <text:list-item>
          <text:p text:style-name="List_20_1_Content_Last">thunfisch ist verhindert, jenny wird allerdings dabei sein</text:p>
        </text:list-item>
      </text:list>
      <text:p text:style-name="Text_20_body">== Nächster Termin</text:p>
      <text:list text:style-name="List_20_1" text:continue-numbering="false">
        <text:list-item>
          <text:p text:style-name="List_20_1_Content_First">23.02.2025 um 20:30</text:p>
        </text:list-item>
        <text:list-item>
          <text:p text:style-name="List_20_1_Content_Last">Keine Fünf-Minuten-Leerlauf meh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0::52:08</meta:creation-date>
    <dc:creator>Generated</dc:creator>
    <dc:date>2026-08-28T10::52:08</dc:date>
    <dc:language>en-US</dc:language>
    <meta:editing-cycles>1</meta:editing-cycles>
    <meta:editing-duration>PT0S</meta:editing-duration>
    <dc:title>meetings:voc125</dc:title>
  </office:meta>
</office:document-meta>
</file>