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rc3-fem-mcr-1"/><text:bookmark-start text:name="__RefHeading___rc3_-_fem_mcr_1_1"/><text:bookmark-start text:name="rc3_-_fem_mcr_1"/>rC3 - FeM MCR 1<text:bookmark-end text:name="__RefHeading___rc3_-_fem_mcr_1_1"/><text:bookmark-end text:name="rc3_-_fem_mcr_1"/></text:h>
      <text:h text:style-name="Heading_20_2" text:outline-level="2"><text:bookmark-start text:name="__RefHeading___doodle_2"/><text:bookmark-start text:name="doodle"/>Doodle<text:bookmark-end text:name="__RefHeading___doodle_2"/><text:bookmark-end text:name="dood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2::55:50</meta:creation-date>
    <dc:creator>Generated</dc:creator>
    <dc:date>2026-09-16T12::55:50</dc:date>
    <dc:language>en-US</dc:language>
    <meta:editing-cycles>1</meta:editing-cycles>
    <meta:editing-duration>PT0S</meta:editing-duration>
    <dc:title>meetings:mumble-rc3-fem-mcr-1</dc:title>
  </office:meta>
</office:document-meta>
</file>