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hd-mischer-hardware"/><text:bookmark-start text:name="__RefHeading___hd-mischer-hardware-mumble_1"/><text:bookmark-start text:name="hd-mischer-hardware-mumble"/>HD-Mischer-Hardware-Mumble<text:bookmark-end text:name="__RefHeading___hd-mischer-hardware-mumble_1"/><text:bookmark-end text:name="hd-mischer-hardware-mumble"/></text:h>
      <text:p text:style-name="Text_20_body">Teilnahme nur für eingeladene Personen.</text:p>
      <text:p text:style-name="Text_20_body">Topics:</text:p>
      <text:list text:style-name="List_20_1" text:continue-numbering="false">
        <text:list-item>
          <text:p text:style-name="List_20_1_Content_First">Kurzer (!) Stand Voctomix</text:p>
        </text:list-item>
        <text:list-item>
          <text:p text:style-name="List_20_1_Content">Rechenknecht h264 HD Releases</text:p>
        </text:list-item>
        <text:list-item>
          <text:p text:style-name="List_20_1_Content">Rechenknecht WebM HD Releases</text:p>
        </text:list-item>
        <text:list-item>
          <text:p text:style-name="List_20_1_Content">Rechenknecht WebM HD Streams</text:p>
        </text:list-item>
        <text:list-item>
          <text:p text:style-name="List_20_1_Content_Last">Hardwarebeschaffung Audiofunk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36:16</meta:creation-date>
    <dc:creator>Generated</dc:creator>
    <dc:date>2026-08-26T08::36:16</dc:date>
    <dc:language>en-US</dc:language>
    <meta:editing-cycles>1</meta:editing-cycles>
    <meta:editing-duration>PT0S</meta:editing-duration>
    <dc:title>meetings:mumble-hd-mischer-hardware</dc:title>
  </office:meta>
</office:document-meta>
</file>