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mumble-easterhegg-20150302"/><text:bookmark-start text:name="__RefHeading___easterhegg_2015_mumble_1_1"/><text:bookmark-start text:name="easterhegg_2015_mumble_1"/>Easterhegg 2015 Mumble #1<text:bookmark-end text:name="__RefHeading___easterhegg_2015_mumble_1_1"/><text:bookmark-end text:name="easterhegg_2015_mumble_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2::46:48</meta:creation-date>
    <dc:creator>Generated</dc:creator>
    <dc:date>2026-08-19T12::46:48</dc:date>
    <dc:language>en-US</dc:language>
    <meta:editing-cycles>1</meta:editing-cycles>
    <meta:editing-duration>PT0S</meta:editing-duration>
    <dc:title>meetings:mumble-easterhegg-20150302</dc:title>
  </office:meta>
</office:document-meta>
</file>