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mumble-dutch-cdn-node"/>= Dutch CDN node</text:p>
      <text:p text:style-name="Text_20_body">How can we create a Dutch CDN node, somewhere close to AMSIX. Suggested start time is 20:30, end time is 21:30. Mumble sever is mumble.mch2021.org, Productiehuis room.</text:p>
      <text:p text:style-name="Text_20_body">== Dood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8::42:55</meta:creation-date>
    <dc:creator>Generated</dc:creator>
    <dc:date>2026-09-16T08::42:55</dc:date>
    <dc:language>en-US</dc:language>
    <meta:editing-cycles>1</meta:editing-cycles>
    <meta:editing-duration>PT0S</meta:editing-duration>
    <dc:title>meetings:mumble-dutch-cdn-node</dc:title>
  </office:meta>
</office:document-meta>
</file>