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35c3-kickoff"/>= 35c3 Kick Off</text:p>
      <text:p text:style-name="Text_20_body">== Doo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7::46:39</meta:creation-date>
    <dc:creator>Generated</dc:creator>
    <dc:date>2026-08-18T17::46:39</dc:date>
    <dc:language>en-US</dc:language>
    <meta:editing-cycles>1</meta:editing-cycles>
    <meta:editing-duration>PT0S</meta:editing-duration>
    <dc:title>meetings:mumble-35c3-kickoff</dc:title>
  </office:meta>
</office:document-meta>
</file>