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4c3-mumble-4"/>= 34C3: Mumble #3</text:p>
      <text:p text:style-name="Text_20_body">Terminumfrage noch nicht offen, da noch unklar ob in KW49 oder KW50.</text:p>
      <text:p text:style-name="Text_20_body">== Doodle</text:p>
      <text:p text:style-name="Text_20_body">== Offene TODO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17:36</meta:creation-date>
    <dc:creator>Generated</dc:creator>
    <dc:date>2026-09-10T04::17:36</dc:date>
    <dc:language>en-US</dc:language>
    <meta:editing-cycles>1</meta:editing-cycles>
    <meta:editing-duration>PT0S</meta:editing-duration>
    <dc:title>meetings:mumble-34c3-mumble-4</dc:title>
  </office:meta>
</office:document-meta>
</file>