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4c3-mumble-3"/><text:bookmark-start text:name="__RefHeading___c3mumble_3_1"/><text:bookmark-start text:name="c3mumble_3"/>34C3: Mumble #3<text:bookmark-end text:name="__RefHeading___c3mumble_3_1"/><text:bookmark-end text:name="c3mumble_3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  <text:h text:style-name="Heading_20_2" text:outline-level="2"><text:bookmark-start text:name="__RefHeading___todos_3"/><text:bookmark-start text:name="todos"/>TODOs<text:bookmark-end text:name="__RefHeading___todos_3"/><text:bookmark-end text:name="todos"/></text:h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39:05</meta:creation-date>
    <dc:creator>Generated</dc:creator>
    <dc:date>2026-09-16T09::39:05</dc:date>
    <dc:language>en-US</dc:language>
    <meta:editing-cycles>1</meta:editing-cycles>
    <meta:editing-duration>PT0S</meta:editing-duration>
    <dc:title>meetings:mumble-34c3-mumble-3</dc:title>
  </office:meta>
</office:document-meta>
</file>