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32c3-post-mortem-2016-01-18-20_00"/><text:bookmark-start text:name="__RefHeading___c3post_mortem_feedbacktreffen_1"/><text:bookmark-start text:name="c3post_mortem_feedbacktreffen"/>32C3: post mortem Feedbacktreffen<text:bookmark-end text:name="__RefHeading___c3post_mortem_feedbacktreffen_1"/><text:bookmark-end text:name="c3post_mortem_feedbacktreffen"/></text:h>
      <text:h text:style-name="Heading_20_2" text:outline-level="2"><text:bookmark-start text:name="__RefHeading___todos_2"/><text:bookmark-start text:name="todos"/>TODOs<text:bookmark-end text:name="__RefHeading___todos_2"/><text:bookmark-end text:name="todos"/></text:h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  <text:p text:style-name="Text_20_body">** <text:a xlink:type="simple" xlink:href="https://video.pads.ccc.de/voc-engel" text:style-name="Internet_20_link" text:visited-style-name="Visited_20_Internet_20_Link">https://video.pads.ccc.de/voc-eng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1::01:52</meta:creation-date>
    <dc:creator>Generated</dc:creator>
    <dc:date>2026-09-15T11::01:52</dc:date>
    <dc:language>en-US</dc:language>
    <meta:editing-cycles>1</meta:editing-cycles>
    <meta:editing-duration>PT0S</meta:editing-duration>
    <dc:title>meetings:mumble-32c3-post-mortem-2016-01-18-20_00</dc:title>
  </office:meta>
</office:document-meta>
</file>