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meetings:mumble--eh19--glt19--03-20-20_00"/>= EH19 + GLT19</text:p>
      <text:p text:style-name="Text_20_body">== Doodl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7T20::19:56</meta:creation-date>
    <dc:creator>Generated</dc:creator>
    <dc:date>2026-08-27T20::19:56</dc:date>
    <dc:language>en-US</dc:language>
    <meta:editing-cycles>1</meta:editing-cycles>
    <meta:editing-duration>PT0S</meta:editing-duration>
    <dc:title>meetings:mumble--eh19--glt19--03-20-20_00</dc:title>
  </office:meta>
</office:document-meta>
</file>