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edia_geekend_2016"/>= Media Geekend 2016</text:p>
      <text:p text:style-name="Text_20_body">Wir wollen das Datenmodell von media.ccc.de sowie das Frontend aufräumen, um besser für mehrsprachige Talks und uncoole Browser zu sorgen. Kleine Design-Glitches, eine bessere Upload-API und andere Feature-Wünsche wollen wir soweit es die Zeit erlaubt ebenfalls angehen.</text:p>
      <text:p text:style-name="Text_20_body">Habs verpeilt einzutragen aber bin dabei ~derpeter</text:p>
      <text:p text:style-name="Text_20_body">== An / Abreise</text:p>
      <text:list text:style-name="List_20_1" text:continue-numbering="false">
        <text:list-item>
          <text:p text:style-name="LastListParagraph_List_20_1_Content_First">Danimo / derpeter: An Fr. 23:30 Ab So.17:3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24:07</meta:creation-date>
    <dc:creator>Generated</dc:creator>
    <dc:date>2026-08-19T21::24:07</dc:date>
    <dc:language>en-US</dc:language>
    <meta:editing-cycles>1</meta:editing-cycles>
    <meta:editing-duration>PT0S</meta:editing-duration>
    <dc:title>meetings:media_geekend_2016</dc:title>
  </office:meta>
</office:document-meta>
</file>