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ch2022-review"/><text:bookmark-start text:name="__RefHeading___mch2022_productiehuis_voc_review_1"/><text:bookmark-start text:name="mch2022_productiehuis_voc_review"/>MCH2022 Productiehuis/VOC Review<text:bookmark-end text:name="__RefHeading___mch2022_productiehuis_voc_review_1"/><text:bookmark-end text:name="mch2022_productiehuis_voc_revie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9::49:57</meta:creation-date>
    <dc:creator>Generated</dc:creator>
    <dc:date>2026-09-17T09::49:57</dc:date>
    <dc:language>en-US</dc:language>
    <meta:editing-cycles>1</meta:editing-cycles>
    <meta:editing-duration>PT0S</meta:editing-duration>
    <dc:title>meetings:mch2022-review</dc:title>
  </office:meta>
</office:document-meta>
</file>