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flightcasewartungswochenende2026"/><text:bookmark-start text:name="__RefHeading___flightcasewartungswochenende_2026_1"/><text:bookmark-start text:name="flightcasewartungswochenende_2026"/>Flightcasewartungswochenende 2026<text:bookmark-end text:name="__RefHeading___flightcasewartungswochenende_2026_1"/><text:bookmark-end text:name="flightcasewartungswochenende_2026"/></text:h>
      <text:h text:style-name="Heading_20_2" text:outline-level="2"><text:bookmark-start text:name="__RefHeading___doodle_2"/><text:bookmark-start text:name="doodle"/>Doodle<text:bookmark-end text:name="__RefHeading___doodle_2"/><text:bookmark-end text:name="doodl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6::48:13</meta:creation-date>
    <dc:creator>Generated</dc:creator>
    <dc:date>2026-09-12T16::48:13</dc:date>
    <dc:language>en-US</dc:language>
    <meta:editing-cycles>1</meta:editing-cycles>
    <meta:editing-duration>PT0S</meta:editing-duration>
    <dc:title>meetings:flightcasewartungswochenende2026</dc:title>
  </office:meta>
</office:document-meta>
</file>