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eh-fossgis-feedback-20150413"/><text:bookmark-start text:name="__RefHeading___mumblestatus_transportplanungen_und_feedback_eh_fossgis_1"/><text:bookmark-start text:name="mumblestatus_transportplanungen_und_feedback_eh_fossgis"/>Mumble: Status, Transportplanungen und Feedback EH+FOSSGIS<text:bookmark-end text:name="__RefHeading___mumblestatus_transportplanungen_und_feedback_eh_fossgis_1"/><text:bookmark-end text:name="mumblestatus_transportplanungen_und_feedback_eh_fossg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20:20</meta:creation-date>
    <dc:creator>Generated</dc:creator>
    <dc:date>2026-08-10T16::20:20</dc:date>
    <dc:language>en-US</dc:language>
    <meta:editing-cycles>1</meta:editing-cycles>
    <meta:editing-duration>PT0S</meta:editing-duration>
    <dc:title>meetings:eh-fossgis-feedback-20150413</dc:title>
  </office:meta>
</office:document-meta>
</file>