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se2.0-completion"/><text:bookmark-start text:name="__RefHeading___fertigstellung_der_flightcases_fuer_das_case_2.0_projekt_1"/><text:bookmark-start text:name="fertigstellung_der_flightcases_fuer_das_case_2.0_projekt"/>Fertigstellung der Flightcases für das Case 2.0 Projekt<text:bookmark-end text:name="__RefHeading___fertigstellung_der_flightcases_fuer_das_case_2.0_projekt_1"/><text:bookmark-end text:name="fertigstellung_der_flightcases_fuer_das_case_2.0_projekt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  <text:h text:style-name="Heading_20_3" text:outline-level="3"><text:bookmark-start text:name="__RefHeading___einschraenkungen_3"/><text:bookmark-start text:name="einschraenkungen"/>Einschränkungen<text:bookmark-end text:name="__RefHeading___einschraenkungen_3"/><text:bookmark-end text:name="einschraenkungen"/></text:h>
      <text:list text:style-name="List_20_1" text:continue-numbering="false">
        <text:list-item>
          <text:p text:style-name="LastListParagraph_List_20_1_Content_First">joliyea: nur Samstag, ca. 12:30 – 18:0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2T23::37:39</meta:creation-date>
    <dc:creator>Generated</dc:creator>
    <dc:date>2026-09-02T23::37:39</dc:date>
    <dc:language>en-US</dc:language>
    <meta:editing-cycles>1</meta:editing-cycles>
    <meta:editing-duration>PT0S</meta:editing-duration>
    <dc:title>meetings:case2.0-completion</dc:title>
  </office:meta>
</office:document-meta>
</file>