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0_buildup"/><text:bookmark-start text:name="__RefHeading___c3_day_0build-up_edition_1"/><text:bookmark-start text:name="c3_day_0build-up_edition"/>39c3 Day 0: Build-Up Edition<text:bookmark-end text:name="__RefHeading___c3_day_0build-up_edition_1"/><text:bookmark-end text:name="c3_day_0build-up_edi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42:55</meta:creation-date>
    <dc:creator>Generated</dc:creator>
    <dc:date>2026-08-18T16::42:55</dc:date>
    <dc:language>en-US</dc:language>
    <meta:editing-cycles>1</meta:editing-cycles>
    <meta:editing-duration>PT0S</meta:editing-duration>
    <dc:title>meetings:39c3_day0_buildup</dc:title>
  </office:meta>
</office:document-meta>
</file>