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7c3_subtitles1"/>= Transkripte/Subtitles Workflow 37C3</text:p>
      <text:p text:style-name="Text_20_body">== Agenda</text:p>
      <text:list text:style-name="List_20_1" text:continue-numbering="false">
        <text:list-item>
          <text:p text:style-name="LastListParagraph_List_20_1_Content_First">TB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14:12</meta:creation-date>
    <dc:creator>Generated</dc:creator>
    <dc:date>2026-08-21T12::14:12</dc:date>
    <dc:language>en-US</dc:language>
    <meta:editing-cycles>1</meta:editing-cycles>
    <meta:editing-duration>PT0S</meta:editing-duration>
    <dc:title>meetings:37c3_subtitles1</dc:title>
  </office:meta>
</office:document-meta>
</file>