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7c3_av_angels_meetup_day_3"/><text:bookmark-start text:name="__RefHeading___c3voc_37c3_a_v_angels_meetup_day_3_1"/><text:bookmark-start text:name="c3voc_37c3_a_v_angels_meetup_day_3"/>c3voc 37c3 A/V Angels Meetup Day 3<text:bookmark-end text:name="__RefHeading___c3voc_37c3_a_v_angels_meetup_day_3_1"/><text:bookmark-end text:name="c3voc_37c3_a_v_angels_meetup_day_3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39:03</meta:creation-date>
    <dc:creator>Generated</dc:creator>
    <dc:date>2026-08-27T13::39:03</dc:date>
    <dc:language>en-US</dc:language>
    <meta:editing-cycles>1</meta:editing-cycles>
    <meta:editing-duration>PT0S</meta:editing-duration>
    <dc:title>meetings:37c3_av_angels_meetup_day_3</dc:title>
  </office:meta>
</office:document-meta>
</file>