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4c3-engel-3"/><text:bookmark-start text:name="__RefHeading___c3engel_3_1"/><text:bookmark-start text:name="c3engel_3"/>34C3: Engel #3<text:bookmark-end text:name="__RefHeading___c3engel_3_1"/><text:bookmark-end text:name="c3engel_3"/></text:h>
      <text:h text:style-name="Heading_20_2" text:outline-level="2"><text:bookmark-start text:name="__RefHeading___doodle_2"/><text:bookmark-start text:name="doodle"/>Doodle<text:bookmark-end text:name="__RefHeading___doodle_2"/><text:bookmark-end text:name="doodle"/></text:h>
      <text:p text:style-name="Text_20_body">— <text:span text:style-name="Emphasis"><text:a xlink:type="simple" xlink:href="mailto:capo@cccfr.de" text:style-name="Internet_20_link" text:visited-style-name="Visited_20_Internet_20_Link">capo</text:a></text:span> Dienstags bin ich im noisy Hackspace. Falls alle am 10. können, wäre mir das lieb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3:53</meta:creation-date>
    <dc:creator>Generated</dc:creator>
    <dc:date>2026-08-20T21::23:53</dc:date>
    <dc:language>en-US</dc:language>
    <meta:editing-cycles>1</meta:editing-cycles>
    <meta:editing-duration>PT0S</meta:editing-duration>
    <dc:title>meetings:34c3-engel-3</dc:title>
  </office:meta>
</office:document-meta>
</file>