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2c3_subtitles_technik_mumble_1"/><text:bookmark-start text:name="__RefHeading___c31._subtitles_technik_mumble_1"/><text:bookmark-start text:name="c31._subtitles_technik_mumble"/>32C3: 1. Subtitles Technik Mumble<text:bookmark-end text:name="__RefHeading___c31._subtitles_technik_mumble_1"/><text:bookmark-end text:name="c31._subtitles_technik_mum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2::56:56</meta:creation-date>
    <dc:creator>Generated</dc:creator>
    <dc:date>2026-09-10T12::56:56</dc:date>
    <dc:language>en-US</dc:language>
    <meta:editing-cycles>1</meta:editing-cycles>
    <meta:editing-duration>PT0S</meta:editing-duration>
    <dc:title>meetings:32c3_subtitles_technik_mumble_1</dc:title>
  </office:meta>
</office:document-meta>
</file>