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meetings:2019-11-15_17"/>= c3voc November-Treffen </text:p>
      <text:p text:style-name="Text_20_body">== Doodle</text:p>
      <text:p text:style-name="Text_20_body">== Themensammlung</text:p>
      <table:table table:style-name="Table"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left"> Thema </text:p>
          </table:table-cell>
          <table:table-cell office:value-type="string" table:style-name="tablecell">
            <text:p text:style-name="tablealignleft"> Einreichende </text:p>
          </table:table-cell>
          <table:table-cell office:value-type="string" table:style-name="tablecell">
            <text:p text:style-name="tablealignleft"> Mitmachende </text:p>
          </table:table-cell>
          <table:table-cell office:value-type="string" table:style-name="tablecell">
            <text:p text:style-name="tablealignleft"> Bemerkung </text:p>
          </table:table-cell>
        </table:table-row>
        <table:table-row>
          <table:table-cell office:value-type="string" table:style-name="tablecell">
            <text:p text:style-name="tablealignleft"> Hardwarerefresh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Lectern-Box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Engelschulung auf voctomix 2 anpassen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Videocontent für Engelschulungen produzieren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C3VOC Phonesystem explanation (C3VOPOC?)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Lightning-Talks der einzelnen Teams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Ansible über alles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span text:style-name="del">Speedy &amp; Tweety reaktivieren</text:span> done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Transcodingpower on Demand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Case cleaning (at least case 5 and 6 need attention last seen at FOSS4G )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SSO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3T01::04:52</meta:creation-date>
    <dc:creator>Generated</dc:creator>
    <dc:date>2026-09-03T01::04:52</dc:date>
    <dc:language>en-US</dc:language>
    <meta:editing-cycles>1</meta:editing-cycles>
    <meta:editing-duration>PT0S</meta:editing-duration>
    <dc:title>meetings:2019-11-15_17</dc:title>
  </office:meta>
</office:document-meta>
</file>