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dia.ccc.de:deployment"/>== Produktiv-Deployment</text:p>
      <text:h text:style-name="Heading_20_1" text:outline-level="1"><text:bookmark-start text:name="__RefHeading___ssh-access_auf_app.media.ccc.de_beantragen_strgm_meise_florolf_oder_mazdermind_in_voc-media_im_irc_fragen_1"/><text:bookmark-start text:name="ssh-access_auf_app.media.ccc.de_beantragen_strgm_meise_florolf_oder_mazdermind_in_voc-media_im_irc_fragen"/>SSH-Access auf app.media.ccc.de beantragen (strgm, meise, florolf oder mazdermind in #voc-media im IRC fragen)<text:bookmark-end text:name="__RefHeading___ssh-access_auf_app.media.ccc.de_beantragen_strgm_meise_florolf_oder_mazdermind_in_voc-media_im_irc_fragen_1"/><text:bookmark-end text:name="ssh-access_auf_app.media.ccc.de_beantragen_strgm_meise_florolf_oder_mazdermind_in_voc-media_im_irc_fragen"/></text:h>
      <text:h text:style-name="Heading_20_1" text:outline-level="1"><text:bookmark-start text:name="__RefHeading___ausserdem_login_passwort_und_url_fuer_mqtt-benutzet_anfragen_2"/><text:bookmark-start text:name="ausserdem_login_passwort_und_url_fuer_mqtt-benutzet_anfragen"/>Außerdem Login, Passwort und URL für MQTT-Benutzet anfragen<text:bookmark-end text:name="__RefHeading___ausserdem_login_passwort_und_url_fuer_mqtt-benutzet_anfragen_2"/><text:bookmark-end text:name="ausserdem_login_passwort_und_url_fuer_mqtt-benutzet_anfragen"/></text:h>
      <text:h text:style-name="Heading_20_1" text:outline-level="1"><text:bookmark-start text:name="__RefHeading___die_eigenen_public-keys_in_srv_media_.ssh_authorized_keys_ergaenzen_3"/><text:bookmark-start text:name="die_eigenen_public-keys_in_srv_media_.ssh_authorized_keys_ergaenzen"/>Die eigenen Public-Keys in `/srv/media/.ssh/authorized_keys` ergänzen<text:bookmark-end text:name="__RefHeading___die_eigenen_public-keys_in_srv_media_.ssh_authorized_keys_ergaenzen_3"/><text:bookmark-end text:name="die_eigenen_public-keys_in_srv_media_.ssh_authorized_keys_ergaenzen"/></text:h>
      <text:p text:style-name="Preformatted_20_Text"># Git Repo clonen:<text:line-break/>git clone git@github.com:voc/voctoweb.git<text:line-break/><text:line-break/># Dependencies installieren<text:line-break/>sudo gem install bundler<text:line-break/>bundle install<text:line-break/><text:line-break/># Deployment konfigurieren<text:line-break/>export CAP_REPO=https://github.com/voc/voctoweb.git<text:line-break/>export CAP_BRANCH=master<text:line-break/>export CAP_USER=media<text:line-break/>export MQTT_URL=mqtt://…<text:line-break/><text:line-break/># Deployment durchführen<text:line-break/>bundle exec cap production deploy</text:p>
      <text:p text:style-name="Text_20_body">Nach dem Deployment kann es sein, dass man mindestens 10 Minuten warten muss, bis alle Änderungen durch die Caches sind.</text:p>
      <text:p text:style-name="Text_20_body">== Im Notfall: Cache flushen
Sollte nach 10 Minuten immernoch keine Änderungerung festzustellen sein <text:span text:style-name="Emphasis">ist dies ein bug</text:span>, also bitte Issue aufmachen: <text:a xlink:type="simple" xlink:href="https://github.com/voc/voctoweb/issues" text:style-name="Internet_20_link" text:visited-style-name="Visited_20_Internet_20_Link">https://github.com/voc/voctoweb/issues</text:a></text:p>
      <text:p text:style-name="Text_20_body">Und den Cache manuell treten:</text:p>
      <text:p text:style-name="Preformatted_20_Text"># Cache flushen<text:line-break/>ssh media@app.media.ccc.de 'redis-cli flushall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9::54:18</meta:creation-date>
    <dc:creator>Generated</dc:creator>
    <dc:date>2026-09-10T09::54:18</dc:date>
    <dc:language>en-US</dc:language>
    <meta:editing-cycles>1</meta:editing-cycles>
    <meta:editing-duration>PT0S</meta:editing-duration>
    <dc:title>media.ccc.de:deployment</dc:title>
  </office:meta>
</office:document-meta>
</file>