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a81d58cbd2053383805d82f261e6b2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ogo"/>= VOC Logo</text:p>
      <text:p text:style-name="Text_20_body">== Voctocat</text:p>
      <text:list text:style-name="List_20_1" text:continue-numbering="false">
        <text:list-item>
          <text:p text:style-name="List_20_1_Content_First">svg: <text:a xlink:type="simple" xlink:href="https://blinry.org/voctocat/voctocat-sample.svg" text:style-name="Internet_20_link" text:visited-style-name="Visited_20_Internet_20_Link">https://blinry.org/voctocat/voctocat-sample.svg</text:a></text:p>
        </text:list-item>
        <text:list-item>
          <text:p text:style-name="List_20_1_Content_Last">Infos: <text:a xlink:type="simple" xlink:href="https://blinry.org/voctocat/" text:style-name="Internet_20_link" text:visited-style-name="Visited_20_Internet_20_Link">https://blinry.org/voctocat/</text:a></text:p>
        </text:list-item>
      </text:list>
      <text:p text:style-name="Horizontal_20_Line"/>
      <text:p text:style-name="Text_20_body"><draw:frame draw:style-name="media" draw:name="0" text:anchor-type="as-char" draw:z-index="0" svg:width="5.2916666666667cm" style:rel-width="100%" svg:height="5.2916666666667cm" style:rel-height="scale"><draw:image xlink:href="Pictures/2a81d58cbd2053383805d82f261e6b2b.png" xlink:type="simple" xlink:show="embed" xlink:actuate="onLoad"/></draw:frame></text:p>
      <text:p text:style-name="Text_20_body"><text:a xlink:type="simple" xlink:href="https://c3voc.de/wiki/wiki:logo_cccvoc.svg" text:style-name="Internet_20_link" text:visited-style-name="Visited_20_Internet_20_Link">SVG</text:a> | <text:a xlink:type="simple" xlink:href="https://c3voc.de/wiki/wiki:logo_cccvoc.png" text:style-name="Internet_20_link" text:visited-style-name="Visited_20_Internet_20_Link">PNG - 128×92</text:a> | <text:a xlink:type="simple" xlink:href="https://c3voc.de/wiki/wiki:logo_cccvoc_900.png" text:style-name="Internet_20_link" text:visited-style-name="Visited_20_Internet_20_Link">PNG - 900×646</text:a> | <text:a xlink:type="simple" xlink:href="https://c3voc.de/wiki/wiki:voc_square.png" text:style-name="Internet_20_link" text:visited-style-name="Visited_20_Internet_20_Link">PNG - 900x900</text:a></text:p>
      <text:p text:style-name="Text_20_body">= ASCII</text:p>
      <text:p text:style-name="Preformatted_20_Text"><text:s text:c="7"/>%%%%%%%%%%%%%%%%%%%%%%%%%%%%%%%<text:line-break/><text:s text:c="6"/>%<text:s text:c="30"/>%<text:s text:c="13"/>◺<text:s text:c="4"/>◺<text:line-break/><text:s text:c="5"/>%<text:s text:c="10"/>%<text:s text:c="9"/>%<text:s text:c="10"/>%\<text:s text:c="12"/>%%<text:s text:c="3"/>%%<text:line-break/><text:s text:c="5"/>%<text:s text:c="5"/>·<text:s text:c="6"/>%<text:s text:c="8"/>%%%%%%%%%%%%%%%%%%%%%ø<text:s text:c="3"/>%%<text:s text:c="3"/>%<text:s text:c="2"/>◺<text:line-break/><text:s text:c="5"/>%<text:s text:c="5"/>· ·<text:s text:c="6"/>%<text:s text:c="28"/>%%<text:s text:c="2"/>%%<text:s text:c="2"/>%% %%<text:line-break/><text:s text:c="5"/>%<text:s text:c="5"/>·<text:s text:c="3"/>·<text:s text:c="6"/>%%%%%%%%%%%%%%%%%%%%%%%%%%%% % %%<text:s text:c="2"/>%%<text:s text:c="2"/>%%<text:s text:c="4"/>%%<text:line-break/><text:s text:c="5"/>%<text:s text:c="5"/>·<text:s text:c="5"/>·<text:s text:c="32"/>%%\%%<text:s text:c="2"/>%% %%% %%%%<text:line-break/><text:s text:c="5"/>%<text:s text:c="5"/>·<text:s text:c="3"/>·<text:s text:c="6"/>%%%%%%%%%%%%%%%%%%%%%%%%%%%% %%%%%%%%%%%%%%%%<text:line-break/><text:s text:c="5"/>%<text:s text:c="5"/>· ·<text:s text:c="7"/>%<text:s text:c="28"/>%%%%%%%%%%%%%%%%%%%%<text:line-break/><text:s text:c="5"/>%<text:s text:c="5"/>·<text:s text:c="7"/>%<text:s text:c="7"/>%%%%%%%%%%%%%%%%%%%%%%%%%%%%%%%%%<text:s text:c="4"/>%%<text:s text:c="3"/>%%<text:line-break/><text:s text:c="5"/>%<text:s text:c="11"/>%<text:s text:c="8"/>%<text:s text:c="10"/>%/<text:s text:c="10"/>%%%%%%<text:s text:c="7"/>%%% %<text:s text:c="2"/>%<text:line-break/><text:s text:c="6"/>%<text:s text:c="30"/>%<text:s text:c="23"/>%%<text:s text:c="4"/>%%<text:line-break/><text:s text:c="7"/>%%%%%%%%%%%%%%%%%%%%%%%%%%%%%%%<text:s text:c="17"/>%%%%%%<text:s text:c="5"/>%%<text:line-break/><text:s text:c="49"/>%%%%%%%%%%%<text:s text:c="5"/>%% %<text:line-break/><text:s text:c="63"/>%%%<text:s text:c="2"/>%%<text:line-break/><text:s text:c="52"/>%%%%%%%%%%%%<text:s text:c="3"/>%%<text:line-break/><text:s text:c="50"/>%%%%%%%%%%<text:s text:c="6"/>%%<text:line-break/><text:s text:c="64"/>%%%<text:line-break/><text:s text:c="56"/>%%%%%%%%%%%<text:line-break/><text:s text:c="57"/>%%%<text:s text:c="6"/>%%%<text:line-break/><text:s text:c="58"/>%%<text:s text:c="8"/>%%%<text:line-break/><text:s text:c="56"/>%% %%<text:s text:c="6"/>%% %%%<text:line-break/><text:s text:c="55"/>%%<text:s text:c="3"/>%%<text:s text:c="4"/>%%<text:s text:c="2"/>%% %%<text:line-break/><text:s text:c="53"/>%%%<text:s text:c="3"/>%%<text:s text:c="4"/>%%<text:s text:c="6"/>%%%%%<text:line-break/><text:s text:c="52"/>%%<text:s text:c="6"/>%%<text:s text:c="3"/>%%<text:line-break/><text:s text:c="58"/>%%<text:s text:c="4"/>%%<text:line-break/><text:s text:c="51"/>%%%%<text:s text:c="3"/>%%<text:s text:c="2"/>%%<text:line-break/><text:s text:c="52"/>%%%%% %% %%<text:line-break/><text:s text:c="58"/>%%<text:line-break/><text:s text:c="58"/>%%<text:line-break/><text:s text:c="59"/>%%<text:line-break/><text:s text:c="60"/>%%<text:line-break/><text:line-break/></text:p>
      <text:p text:style-name="Preformatted_20_Text"><text:s text:c="7"/>1010101010101010101010101010101<text:line-break/><text:s text:c="6"/>0<text:s text:c="30"/>0<text:s text:c="13"/>◺<text:s text:c="4"/>◺<text:line-break/><text:s text:c="5"/>1<text:s text:c="10"/>0<text:s text:c="9"/>0<text:s text:c="10"/>0\<text:s text:c="12"/>10<text:s text:c="3"/>01<text:line-break/><text:s text:c="5"/>0<text:s text:c="5"/>·<text:s text:c="6"/>1<text:s text:c="8"/>101010101010101010101\<text:s text:c="3"/>10<text:s text:c="3"/>0<text:s text:c="2"/>◺<text:line-break/><text:s text:c="5"/>1<text:s text:c="5"/>· ·<text:s text:c="6"/>0<text:s text:c="28"/>10<text:s text:c="2"/>10<text:s text:c="2"/>10 10<text:line-break/><text:s text:c="5"/>0<text:s text:c="5"/>·<text:s text:c="3"/>·<text:s text:c="6"/>1010101010101010101010101010 1 10<text:s text:c="2"/>10<text:s text:c="2"/>10<text:s text:c="4"/>10<text:line-break/><text:s text:c="5"/>1<text:s text:c="5"/>·<text:s text:c="5"/>·<text:s text:c="32"/>10\10<text:s text:c="2"/>10 101 1010<text:line-break/><text:s text:c="5"/>0<text:s text:c="5"/>·<text:s text:c="3"/>·<text:s text:c="6"/>1010101010101010101010101010 1010101010101010<text:line-break/><text:s text:c="5"/>1<text:s text:c="5"/>· ·<text:s text:c="7"/>0<text:s text:c="28"/>10101010231010101010<text:line-break/><text:s text:c="5"/>0<text:s text:c="5"/>·<text:s text:c="7"/>1<text:s text:c="7"/>101010101010101010101010101010101<text:s text:c="4"/>10<text:s text:c="3"/>10<text:line-break/><text:s text:c="5"/>1<text:s text:c="11"/>0<text:s text:c="8"/>0<text:s text:c="10"/>1/<text:s text:c="10"/>101010<text:s text:c="7"/>101 1<text:s text:c="2"/>0<text:line-break/><text:s text:c="6"/>0<text:s text:c="30"/>0<text:s text:c="23"/>10<text:s text:c="4"/>01<text:line-break/><text:s text:c="7"/>1010101010101010101010101010101<text:s text:c="17"/>101010<text:s text:c="5"/>10<text:line-break/><text:s text:c="49"/>10101010101<text:s text:c="5"/>10 1<text:line-break/><text:s text:c="63"/>101<text:s text:c="2"/>01<text:line-break/><text:s text:c="52"/>101010101010<text:s text:c="3"/>10<text:line-break/><text:s text:c="50"/>1010101010<text:s text:c="6"/>10<text:line-break/><text:s text:c="64"/>101<text:line-break/><text:s text:c="56"/>10101010101<text:line-break/><text:s text:c="57"/>101<text:s text:c="6"/>101<text:line-break/><text:s text:c="58"/>10<text:s text:c="8"/>101<text:line-break/><text:s text:c="56"/>10 10<text:s text:c="6"/>10 101<text:line-break/><text:s text:c="55"/>10<text:s text:c="3"/>10<text:s text:c="4"/>10<text:s text:c="2"/>10 10<text:line-break/><text:s text:c="53"/>101<text:s text:c="3"/>10<text:s text:c="4"/>10<text:s text:c="6"/>10101<text:line-break/><text:s text:c="52"/>10<text:s text:c="6"/>10<text:s text:c="3"/>10<text:line-break/><text:s text:c="58"/>10<text:s text:c="4"/>10<text:line-break/><text:s text:c="51"/>1010<text:s text:c="3"/>10<text:s text:c="2"/>10<text:line-break/><text:s text:c="52"/>10101 10 10<text:line-break/><text:s text:c="58"/>10<text:line-break/><text:s text:c="58"/>10<text:line-break/><text:s text:c="59"/>10<text:line-break/><text:s text:c="60"/>1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1::22:29</meta:creation-date>
    <dc:creator>Generated</dc:creator>
    <dc:date>2026-08-28T01::22:29</dc:date>
    <dc:language>en-US</dc:language>
    <meta:editing-cycles>1</meta:editing-cycles>
    <meta:editing-duration>PT0S</meta:editing-duration>
    <dc:title>logo</dc:title>
  </office:meta>
</office:document-meta>
</file>