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stics"/>== Logistics</text:p>
      <text:p text:style-name="Text_20_body">Reisen unserer <text:a xlink:type="simple" xlink:href="https://c3voc.de/wiki/hardware" text:style-name="Internet_20_link" text:visited-style-name="Visited_20_Internet_20_Link">Cases</text:a>, siehe auch <text:a xlink:type="simple" xlink:href="https://c3voc.de/wiki/intern:logistics_howto" text:style-name="Internet_20_link" text:visited-style-name="Visited_20_Internet_20_Link">Logistik Howto</text:a>.</text:p>
      <text:p text:style-name="Text_20_body">=== 2017</text:p>
      <text:p text:style-name="Text_20_body">Die letzten zwei Veranstaltungen</text:p>
      <text:p text:style-name="Text_20_body">==== Next</text:p>
      <text:p text:style-name="Text_20_body">=== Gefilterte Version
Nur Events die einen Eintrag im 'Travels to'-Feld haben.</text:p>
      <text:p text:style-name="Text_20_body">==== 2018</text:p>
      <text:p text:style-name="Text_20_body">==== 2017</text:p>
      <text:p text:style-name="Text_20_body">==== 20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06:04</meta:creation-date>
    <dc:creator>Generated</dc:creator>
    <dc:date>2026-08-26T11::06:04</dc:date>
    <dc:language>en-US</dc:language>
    <meta:editing-cycles>1</meta:editing-cycles>
    <meta:editing-duration>PT0S</meta:editing-duration>
    <dc:title>logistics</dc:title>
  </office:meta>
</office:document-meta>
</file>