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cecast"/><text:bookmark-start text:name="__RefHeading___icecast_1"/><text:bookmark-start text:name="icecast"/>icecast<text:bookmark-end text:name="__RefHeading___icecast_1"/><text:bookmark-end text:name="icecast"/></text:h>
      <text:h text:style-name="Heading_20_2" text:outline-level="2"><text:bookmark-start text:name="__RefHeading___debian_packages_2"/><text:bookmark-start text:name="debian_packages"/>debian packages<text:bookmark-end text:name="__RefHeading___debian_packages_2"/><text:bookmark-end text:name="debian_packages"/></text:h>
      <text:p text:style-name="Text_20_body">&lt;code&gt; apt-get install libxslt1-dev &lt;/code&gt;</text:p>
      <text:h text:style-name="Heading_20_2" text:outline-level="2"><text:bookmark-start text:name="__RefHeading___compile_3"/><text:bookmark-start text:name="compile"/>compile<text:bookmark-end text:name="__RefHeading___compile_3"/><text:bookmark-end text:name="compile"/></text:h>
      <text:p text:style-name="Text_20_body">&lt;code&gt; ./configure &lt;/code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2T22::51:09</meta:creation-date>
    <dc:creator>Generated</dc:creator>
    <dc:date>2026-09-02T22::51:09</dc:date>
    <dc:language>en-US</dc:language>
    <meta:editing-cycles>1</meta:editing-cycles>
    <meta:editing-duration>PT0S</meta:editing-duration>
    <dc:title>icecast</dc:title>
  </office:meta>
</office:document-meta>
</file>