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99274433581918c7132c5d3cad079f.png"/>
  <manifest:file-entry manifest:media-type="image/png" manifest:full-path="Pictures/e8eff25a0a12afc9e37d917f159937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voc-verantwortlicher"/><text:bookmark-start text:name="__RefHeading___howto_voc-verantwortlicher_1"/><text:bookmark-start text:name="howto_voc-verantwortlicher"/>Howto "VOC-Verantwortlicher"<text:bookmark-end text:name="__RefHeading___howto_voc-verantwortlicher_1"/><text:bookmark-end text:name="howto_voc-verantwortlicher"/></text:h>
      <text:p text:style-name="Text_20_body">Die Aufgabe der Rolle “VOC-Verantwortliche” bei kleinen Veranstaltungen (alles unter vier Räume) ist die Koordination des VOC Einsatzes. Dazu gehört </text:p>
      <text:list text:style-name="List_20_1" text:continue-numbering="false">
        <text:list-item>
          <text:p text:style-name="List_20_1_Content_First">die Kommunikation zwischen VOC und dem Veranstalter,</text:p>
        </text:list-item>
        <text:list-item>
          <text:p text:style-name="List_20_1_Content">klären der Logistik mit der VOC-Logistikkkordination,</text:p>
        </text:list-item>
        <text:list-item>
          <text:p text:style-name="List_20_1_Content_Last">Motivation von Helfern</text:p>
        </text:list-item>
      </text:list>
      <text:p text:style-name="Text_20_body">usw.</text:p>
      <text:p text:style-name="Text_20_body">Die Sicht aus der Seite des Veranstalters ist im <text:a xlink:type="simple" xlink:href="https://c3voc.de/wiki/howto:veranstalter" text:style-name="Internet_20_link" text:visited-style-name="Visited_20_Internet_20_Link">Event Howto</text:a> dokumentiert.</text:p>
      <text:h text:style-name="Heading_20_2" text:outline-level="2"><text:bookmark-start text:name="__RefHeading___vor_der_veranstaltung_2"/><text:bookmark-start text:name="vor_der_veranstaltung"/>Vor der Veranstaltung<text:bookmark-end text:name="__RefHeading___vor_der_veranstaltung_2"/><text:bookmark-end text:name="vor_der_veranstaltung"/></text:h>
      <text:p text:style-name="Text_20_body">Der Veranstalter meldet sich bei uns (in der Regel per Mail auf voc@). Wenn du die Veranstaltung interessant findest und Hardware im Zeitraum verfügbar ist, sorgst du dafür das die Anfrage auch im Wiki und auf video@ landet und setzt ein Kickoff-Meeting an. </text:p>
      <text:p text:style-name="Text_20_body">Zur Kommunikation legst du einen (Matrix-)Kanal an, (lässt diesen im VOC Matrix Space einhängen) und kümmerst dich darum, das alle Beteiligten im entsprechenden Channel sind. </text:p>
      <text:p text:style-name="Text_20_body">Wenn sich genügend Mitstreiter gefunden und die <text:a xlink:type="simple" xlink:href="https://c3voc.de/wiki/requirements" text:style-name="Internet_20_link" text:visited-style-name="Visited_20_Internet_20_Link">Anforderungen</text:a> erfüllt werden können, setzt du den Status im Wiki auf <text:span text:style-name="Source_20_Text">confirmed</text:span>.</text:p>
      <text:p text:style-name="Text_20_body">Als Gedächtnisstütze für die einzelnen Punkte gibt es auf <text:a xlink:type="simple" xlink:href="https://c3voc.de/wiki/checkliste" text:style-name="Internet_20_link" text:visited-style-name="Visited_20_Internet_20_Link">checkliste</text:a> eine Vorlage, die du auf der Veranstaltungswikiseite einbinden und Stück für Stück abhaken oder mit Details erweitern kannst. Beispiel: <text:a xlink:type="simple" xlink:href="https://c3voc.de/wiki/events:fossgis2017" text:style-name="Internet_20_link" text:visited-style-name="Visited_20_Internet_20_Link">FOSSGIS 2017</text:a>. </text:p>
      <text:p text:style-name="Text_20_body">Logistik: Stimme dich mit der VOC Logistik-Koordination (vgl. <text:a xlink:type="simple" xlink:href="https://c3voc.de/wiki/intern:logistics_howto" text:style-name="Internet_20_link" text:visited-style-name="Visited_20_Internet_20_Link">Logistics HowTo</text:a>) wie der Transport der Hardware abläuft.</text:p>
      <text:p text:style-name="Text_20_body">Kickoff-Meeting per Mumble/BBB/Jitsi:</text:p>
      <text:list text:style-name="List_20_1" text:continue-numbering="false">
        <text:list-item>
          <text:p text:style-name="List_20_1_Content_First">Aufteilung Cases auf Räume festlegen und in Wikiseite festhalten</text:p>
        </text:list-item>
        <text:list-item>
          <text:p text:style-name="List_20_1_Content"><text:a xlink:type="simple" xlink:href="https://c3voc.de/wiki/schedule" text:style-name="Internet_20_link" text:visited-style-name="Visited_20_Internet_20_Link">Schedule</text:a> Quelle abfragen ggf. selbst erzeugen</text:p>
        </text:list-item>
        <text:list-item>
          <text:p text:style-name="List_20_1_Content_Last">Klären wer sich um das Rollout der Config per <text:a xlink:type="simple" xlink:href="https://c3voc.de/wiki/docs:bundlewrap" text:style-name="Internet_20_link" text:visited-style-name="Visited_20_Internet_20_Link">Bundlewrap</text:a> auf die Encoder kümmert</text:p>
        </text:list-item>
      </text:list>
      <text:p text:style-name="Text_20_body">Streaming Webseite <text:a xlink:type="simple" xlink:href="https://c3voc.de/wiki/software:streamingwebsite#add_a_new_conference" text:style-name="Internet_20_link" text:visited-style-name="Visited_20_Internet_20_Link">anpassen</text:a></text:p>
      <text:p text:style-name="Text_20_body">media.ccc.de: </text:p>
      <text:list text:style-name="List_20_1" text:continue-numbering="false">
        <text:list-item>
          <text:p text:style-name="List_20_1_Content_First">Konferenz unter <text:a xlink:type="simple" xlink:href="https://media.ccc.de/admin/" text:style-name="Internet_20_link" text:visited-style-name="Visited_20_Internet_20_Link">https://media.ccc.de/admin/</text:a> anlegen (lassen)</text:p>
        </text:list-item>
        <text:list-item>
          <text:p text:style-name="List_20_1_Content">Ordner auf cdn.media.ccc.de z.B. via UI unter <text:a xlink:type="simple" xlink:href="https://cdn-api.media.ccc.de/admin/" text:style-name="Internet_20_link" text:visited-style-name="Visited_20_Internet_20_Link">https://cdn-api.media.ccc.de/admin/</text:a> anlegen</text:p>
        </text:list-item>
        <text:list-item>
          <text:p text:style-name="List_20_1_Content_Last">Logo hochladen</text:p>
        </text:list-item>
      </text:list>
      <text:p text:style-name="Text_20_body"><text:a xlink:type="simple" xlink:href="https://c3voc.de/wiki/docs:config_management" text:style-name="Internet_20_link" text:visited-style-name="Visited_20_Internet_20_Link">Configuration Management</text:a> Repo lokal auf deinem Rechner clonen</text:p>
      <text:list text:style-name="List_20_1" text:continue-numbering="false">
        <text:list-item>
          <text:p text:style-name="List_20_1_Content_First">einen Branch für das Event anlegen und pushen</text:p>
        </text:list-item>
        <text:list-item>
          <text:p text:style-name="List_20_1_Content_Last">erste Anpassungen an der Config vornehmen</text:p>
        </text:list-item>
      </text:list>
      <text:p text:style-name="Text_20_body">Stelle sicher das du</text:p>
      <text:list text:style-name="List_20_1" text:continue-numbering="false">
        <text:list-item>
          <text:p text:style-name="List_20_1_Content_First">einen <text:a xlink:type="simple" xlink:href="https://c3voc.de/wiki/intern:authentik#neue_user_anlegen" text:style-name="Internet_20_link" text:visited-style-name="Visited_20_Internet_20_Link">Account im SSO</text:a> &amp;</text:p>
        </text:list-item>
        <text:list-item>
          <text:p text:style-name="List_20_1_Content">die Passwörter für den Raum OpenWRT Router hast – z.B. durch Zugriff auf die <text:a xlink:type="simple" xlink:href="https://c3voc.de/wiki/intern:passwords" text:style-name="Internet_20_link" text:visited-style-name="Visited_20_Internet_20_Link">VOC Passwortdatenbank</text:a>.</text:p>
          <text:list text:style-name="List_20_1">
            <text:list-item>
              <text:p text:style-name="List_20_1_Content">Erst wenn der Uplink funktioniert, kann dir von remote jemand helfen.</text:p>
            </text:list-item>
          </text:list>
        </text:list-item>
        <text:list-item>
          <text:p text:style-name="List_20_1_Content_Last">Dein SSH Public-Key muss in cm/users.toml + <text:a xlink:type="simple" xlink:href="https://forgejo.c3voc.de" text:style-name="Internet_20_link" text:visited-style-name="Visited_20_Internet_20_Link">forgejo</text:a> hinterlegt sein.</text:p>
        </text:list-item>
      </text:list>
      <text:p text:style-name="Text_20_body">Außerdem benötigst du </text:p>
      <text:list text:style-name="List_20_1" text:continue-numbering="false">
        <text:list-item>
          <text:p text:style-name="List_20_1_Content_First">einen VNC Client (für Fernzugriff Mixer Laptops),</text:p>
        </text:list-item>
        <text:list-item>
          <text:p text:style-name="List_20_1_Content">eines der <text:a xlink:type="simple" xlink:href="https://c3voc.de/wiki/operation:cutting#schnitt_howto" text:style-name="Internet_20_link" text:visited-style-name="Visited_20_Internet_20_Link">Schnittprogramme</text:a>: Shotcut oder Kdenlive und</text:p>
        </text:list-item>
        <text:list-item>
          <text:p text:style-name="List_20_1_Content_Last">VLC auf deinem eigenem Rechner installiert hast.</text:p>
        </text:list-item>
      </text:list>
      <text:h text:style-name="Heading_20_3" text:outline-level="3"><text:bookmark-start text:name="__RefHeading___tracker_3"/><text:bookmark-start text:name="tracker"/>Tracker<text:bookmark-end text:name="__RefHeading___tracker_3"/><text:bookmark-end text:name="tracker"/></text:h>
      <text:p text:style-name="Text_20_body">Im <text:a xlink:type="simple" xlink:href="https://c3voc.de/wiki/c3tracker" text:style-name="Internet_20_link" text:visited-style-name="Visited_20_Internet_20_Link">c3tracker</text:a> Projekt anlegen und <text:span text:style-name="Source_20_Text">schedule.xml</text:span> importieren</text:p>
      <text:list text:style-name="List_20_1" text:continue-numbering="false">
        <text:list-item>
          <text:p text:style-name="List_20_1_Content_First">Bestehendes Tracker Projekt kopieren oder Neues anlegen und Project Properties von Hand übertragen</text:p>
        </text:list-item>
        <text:list-item>
          <text:p text:style-name="List_20_1_Content">Worker kontrollieren bzw. alle Hacken rausnehmen</text:p>
        </text:list-item>
        <text:list-item>
          <text:p text:style-name="List_20_1_Content">Tickets via schedule.xml importieren</text:p>
        </text:list-item>
        <text:list-item>
          <text:p text:style-name="List_20_1_Content_Last">Meta Tickets per Massen-Edit via Suche von <text:span text:style-name="Source_20_Text">staging</text:span> auf <text:span text:style-name="Source_20_Text">staged</text:span> stellen</text:p>
        </text:list-item>
      </text:list>
      <text:p text:style-name="Text_20_body">Entsprechender Abschnitt aus der <text:a xlink:type="simple" xlink:href="https://c3voc.de/wiki/c3tracker:start#project_setup" text:style-name="Internet_20_link" text:visited-style-name="Visited_20_Internet_20_Link">C3 Tracker</text:a> Doku:</text:p>
      <text:h text:style-name="Heading_20_4" text:outline-level="4"><text:bookmark-start text:name="__RefHeading___project_setup_4"/><text:bookmark-start text:name="project_setup"/>Project setup<text:bookmark-end text:name="__RefHeading___project_setup_4"/><text:bookmark-end text:name="project_setup"/></text:h>
      <text:list text:style-name="List_20_1" text:continue-numbering="false">
        <text:list-item>
          <text:p text:style-name="List_20_1_Content_First">Create tracker project (you can also clone a matching project to have prefilled properties)</text:p>
        </text:list-item>
        <text:list-item>
          <text:p text:style-name="List_20_1_Content">Import schedule.xml</text:p>
        </text:list-item>
        <text:list-item>
          <text:p text:style-name="List_20_1_Content">Set all master tickets from staging to staged via mass-edit</text:p>
        </text:list-item>
        <text:list-item>
          <text:p text:style-name="List_20_1_Content">Adjust project properties, recommendations: (full reference at the bottom of the page)</text:p>
        </text:list-item>
        <text:list-item>
          <text:p text:style-name="List_20_1_Content_Last">Compare project properties with previous instalment of the same event</text:p>
        </text:list-item>
      </text:list>
      <text:h text:style-name="Heading_20_5" text:outline-level="5"><text:bookmark-start text:name="__RefHeading___optimal_properties_from_current_project_5"/><text:bookmark-start text:name="optimal_properties_from_current_project"/>optimal properties from current project<text:bookmark-end text:name="__RefHeading___optimal_properties_from_current_project_5"/><text:bookmark-end text:name="optimal_properties_from_current_project"/></text:h>
      <text:p text:style-name="Text_20_body">Replace <text:span text:style-name="Source_20_Text">camp2023</text:span> with your chosen tracker project slug.</text:p>
      <text:p text:style-name="Preformatted_20_Text">Meta.Acronym<text:s text:c="20"/>camp2023<text:line-break/>Meta.Album<text:s text:c="22"/>Chaos Communication Camp 2023<text:line-break/>Meta.License<text:s text:c="20"/>Licensed to the public under http://creativecommons.org/licenses/by/4.0<text:line-break/>Meta.Year<text:s text:c="23"/>2023<text:line-break/><text:s text:c="2"/><text:line-break/>Processing.Auphonic.Enable<text:s text:c="6"/>no<text:line-break/>Processing.BasePath<text:s text:c="13"/>/video/<text:line-break/>Processing.MasterMe.Enable<text:s text:c="6"/>yes<text:line-break/>Processing.Path.Intros<text:s text:c="10"/>/video/intros/camp2023<text:line-break/>Processing.Path.Outro<text:s text:c="11"/>/video/intros/camp2023/outro.ts<text:line-break/><text:s text:c="2"/><text:line-break/>Publishing.UploadTarget<text:s text:c="9"/>releasing.c3voc.de:/video/encoded/camp2023/<text:line-break/>Publishing.Tags<text:s text:c="17"/>&lt;additional tags&gt;<text:line-break/>Publishing.Voctoweb.Enable<text:s text:c="6"/>yes<text:line-break/>Publishing.Voctoweb.Path<text:s text:c="8"/>/cdn.media.ccc.de/events/camp2023<text:line-break/>Publishing.Voctoweb.Slug<text:s text:c="8"/>camp2023<text:line-break/>Publishing.Voctoweb.Thumbpath<text:s text:c="3"/>/static.media.ccc.de/conferences/camp2023<text:line-break/>Publishing.YouTube.Category<text:s text:c="5"/>27<text:line-break/>Publishing.YouTube.Enable<text:s text:c="7"/>yes<text:line-break/>Publishing.YouTube.Playlists<text:s text:c="4"/>&lt;meep&gt;<text:line-break/>Publishing.YouTube.Privacy<text:s text:c="6"/>&lt;one of: public, unlisted, private&gt;<text:line-break/>Publishing.YouTube.Token<text:s text:c="8"/>&lt;meep&gt;<text:line-break/><text:s text:c="2"/><text:line-break/>Record.Container<text:s text:c="16"/>TS<text:line-break/>Record.EndPadding<text:s text:c="15"/>300<text:line-break/>Record.Slides<text:s text:c="19"/>yes<text:line-break/>Record.StartPadding<text:s text:c="13"/>300 </text:p>
      <text:h text:style-name="Heading_20_5" text:outline-level="5"><text:bookmark-start text:name="__RefHeading___worker_filter_examples_6"/><text:bookmark-start text:name="worker_filter_examples"/>Worker Filter Examples<text:bookmark-end text:name="__RefHeading___worker_filter_examples_6"/><text:bookmark-end text:name="worker_filter_examples"/></text:h>
      <text:p text:style-name="Text_20_body"><text:line-break/># get all non-master tickets
EncodingProfile.IsMaster=no
<text:line-break/># get all master tickets
EncodingProfile.IsMaster=yes
<text:line-break/># get all recording tickets
EncodingProfile.IsMaster=
<text:line-break/># get all tickets in this room.
Fahrplan.Room=Servus.at Lab</text:p>
      <text:p text:style-name="Text_20_body">Please note that the conditions in the “project to worker group” filter are currently always evaluated with logical OR.</text:p>
      <text:p text:style-name="Text_20_body">Specifying a property with an empty value, which is often done for <text:span text:style-name="Source_20_Text">EncodingProfile.IsMaster</text:span>, will match if this property does not exist at all on a ticket. So for <text:span text:style-name="Source_20_Text">EncodingProfile.IsMaster</text:span>, specifying an empty filter will match on recording tickets which never have this property.</text:p>
      <text:p text:style-name="Text_20_body"><draw:frame draw:style-name="media" draw:name="0" text:anchor-type="as-char" draw:z-index="0" svg:width="48.312916666667cm" style:rel-width="100%" svg:height="30.532916666667cm" style:rel-height="scale"><draw:image xlink:href="Pictures/ad99274433581918c7132c5d3cad079f.png" xlink:type="simple" xlink:show="embed" xlink:actuate="onLoad"/></draw:frame></text:p>
      <text:h text:style-name="Heading_20_3" text:outline-level="3"><text:bookmark-start text:name="__RefHeading___versicherung_7"/><text:bookmark-start text:name="versicherung"/>Versicherung<text:bookmark-end text:name="__RefHeading___versicherung_7"/><text:bookmark-end text:name="versicherung"/></text:h>
      <text:p text:style-name="Text_20_body">Wie in den oben verlinkten Anforderungen aufgeführt, muss ggf. der Veranstalter für eventuelle Beschädigungen oder Verlust der Hardware für die Dauer des Events mit An- und Abtransport aufkommen. Seit 2026 sind die Cases innerhalb von Europa von einer ganz-jährigen Event-Versicherung der CCCV GmbH abgedeckt. Details TBD.</text:p>
      <text:h text:style-name="Heading_20_3" text:outline-level="3"><text:bookmark-start text:name="__RefHeading___intros_und_outros_8"/><text:bookmark-start text:name="intros_und_outros"/>Intros und Outros<text:bookmark-end text:name="__RefHeading___intros_und_outros_8"/><text:bookmark-end text:name="intros_und_outros"/></text:h>
      <text:p text:style-name="Text_20_body">TBD</text:p>
      <text:p text:style-name="Text_20_body">vgl. <text:a xlink:type="simple" xlink:href="https://c3voc.de/wiki/projects:intro-outro-generator" text:style-name="Internet_20_link" text:visited-style-name="Visited_20_Internet_20_Link">Intro-Outro-Generator</text:a></text:p>
      <text:h text:style-name="Heading_20_2" text:outline-level="2"><text:bookmark-start text:name="__RefHeading___aufbau_9"/><text:bookmark-start text:name="aufbau"/>Aufbau<text:bookmark-end text:name="__RefHeading___aufbau_9"/><text:bookmark-end text:name="aufbau"/></text:h>
      <text:p text:style-name="Text_20_body">Orga vor Ort kennenlernen: Wer ist wirklich unsere primärer Kontakt, wer ist Haupt-Orga, wer ist für was zuständig?</text:p>
      <text:h text:style-name="Heading_20_3" text:outline-level="3"><text:bookmark-start text:name="__RefHeading___raeumliche_verteilung_10"/><text:bookmark-start text:name="raeumliche_verteilung"/>Räumliche Verteilung<text:bookmark-end text:name="__RefHeading___raeumliche_verteilung_10"/><text:bookmark-end text:name="raeumliche_verteilung"/></text:h>
      <text:p text:style-name="Text_20_body">Ein Vortragssaal vs mehrere Räume mit extra VOC Büro.</text:p>
      <text:p text:style-name="Text_20_body"><draw:frame draw:style-name="media" draw:name="1" text:anchor-type="as-char" draw:z-index="1" svg:width="18.520833333333cm" style:rel-width="100%" svg:height="9.3617024739583cm" style:rel-height="scale"><draw:image xlink:href="Pictures/e8eff25a0a12afc9e37d917f15993738.png" xlink:type="simple" xlink:show="embed" xlink:actuate="onLoad"/></draw:frame></text:p>
      <text:h text:style-name="Heading_20_3" text:outline-level="3"><text:bookmark-start text:name="__RefHeading___hardware_im_saal_aufbauen_11"/><text:bookmark-start text:name="hardware_im_saal_aufbauen"/>Hardware im Saal aufbauen<text:bookmark-end text:name="__RefHeading___hardware_im_saal_aufbauen_11"/><text:bookmark-end text:name="hardware_im_saal_aufbauen"/></text:h>
      <text:p text:style-name="Text_20_body">Siehe <text:a xlink:type="simple" xlink:href="https://c3voc.de/wiki/operation:room_setup" text:style-name="Internet_20_link" text:visited-style-name="Visited_20_Internet_20_Link">Room Setup</text:a></text:p>
      <text:h text:style-name="Heading_20_3" text:outline-level="3"><text:bookmark-start text:name="__RefHeading___open_wrt_router_konfigurieren_12"/><text:bookmark-start text:name="open_wrt_router_konfigurieren"/>Open WRT Router konfigurieren<text:bookmark-end text:name="__RefHeading___open_wrt_router_konfigurieren_12"/><text:bookmark-end text:name="open_wrt_router_konfigurieren"/></text:h>
      <text:p text:style-name="Text_20_body">Je nach dem wie der Netzwerkaufbau aussieht musst du einen oder mehrere OpenWRT Boxen aufstellen. Ich gehe hier mal vom Best-Case aus: Sprich alle Vortragssäle und das VOC Büro sind in einem Layer 2 Netz. </text:p>
      <text:p text:style-name="Text_20_body">VPN Config anpassen: iroute's der Cases vor Ort entsprechend kommentierten bzw. auskommentieren, die openvpn server oder client neu starten und danach schauen ob sich der VPN Client wieder verbindet
root@mng:/etc/openvpn/clients$ vim wrtX@mng.ber.c3voc.de
root@mng:/etc/openvpn$ cat openvpn-status.log </text:p>
      <text:p text:style-name="Text_20_body">Beispiel /etc/openvpn/clients/wrt1@mng.ber.c3voc.de mit Case 1 und 2 hinter WRT1:
ifconfig-push 10.8.1.201 255.255.0.0
iroute 10.73.1.0 255.255.255.0
iroute 10.73.2.0 255.255.255.0
#iroute 10.73.3.0 255.255.255.0
#iroute 10.73.4.0 255.255.255.0</text:p>
      <text:p text:style-name="Text_20_body">entsprechend sind bei wrt2@… alle <text:span text:style-name="Source_20_Text">iroute</text:span>s kommentiert, sprich deaktiviert.</text:p>
      <text:p text:style-name="Text_20_body">Auf dem WRT das Router-Interface aktiveren (dabei kontrollieren ob WAN auch ne IP bekommen hat und richtig konfiguriert ist – normalerweise DHCP)
<text:a xlink:type="simple" xlink:href="https://c3voc.de/wiki/hardware:event-vpngw#router_ip_vergeben" text:style-name="Internet_20_link" text:visited-style-name="Visited_20_Internet_20_Link">router_ip_vergeben</text:a></text:p>
      <text:h text:style-name="Heading_20_3" text:outline-level="3"><text:bookmark-start text:name="__RefHeading___rechner_per_bundlewrap_konfigurieren_13"/><text:bookmark-start text:name="rechner_per_bundlewrap_konfigurieren"/>Rechner per Bundlewrap konfigurieren<text:bookmark-end text:name="__RefHeading___rechner_per_bundlewrap_konfigurieren_13"/><text:bookmark-end text:name="rechner_per_bundlewrap_konfigurieren"/></text:h>
      <text:p text:style-name="Text_20_body">Inzwischen solltest du wissen in welchem Raum welches Cases, wo du welche Quellen bzw. Kameras am Encoder-PC anschließt. Diese Information muss du nun in der Bundlewrap Config pro Raum eintragen und per SSH deployen:</text:p>
      <text:p text:style-name="Text_20_body">Für Details siehe <text:a xlink:type="simple" xlink:href="https://c3voc.de/wiki/docs:bundlewrap" text:style-name="Internet_20_link" text:visited-style-name="Visited_20_Internet_20_Link">Bundlewrap</text:a>. Hier wieder am Beispiel Case 1 und 2:</text:p>
      <text:p text:style-name="Text_20_body">git clone git@git.c3voc.de:cm.git
cd bundlewrap
vim nodes/encoder1.toml
vim nodes/encoder2.toml
vim groups/yourevent.toml
bw apply saal1 saal2
<text:line-break/>Bitte lies auch die README im bundlewrap Ordner des Repository. Dort findest du weitere Instruktionen und Codebeispiele.</text:p>
      <text:p text:style-name="Text_20_body"><text:line-break/></text:p>
      <text:h text:style-name="Heading_20_3" text:outline-level="3"><text:bookmark-start text:name="__RefHeading___streaming_relays_und_transcoding_konfigurieren_14"/><text:bookmark-start text:name="streaming_relays_und_transcoding_konfigurieren"/>Streaming Relays und Transcoding konfigurieren<text:bookmark-end text:name="__RefHeading___streaming_relays_und_transcoding_konfigurieren_14"/><text:bookmark-end text:name="streaming_relays_und_transcoding_konfigurieren"/></text:h>
      <text:p text:style-name="Text_20_body">Das Streaming System wurde überarbeitet und konfiguriert sich heute in der Regel von selbst, vgl. <text:a xlink:type="simple" xlink:href="https://c3voc.de/wiki/cdn" text:style-name="Internet_20_link" text:visited-style-name="Visited_20_Internet_20_Link">CDN</text:a></text:p>
      <text:p text:style-name="Text_20_body"><text:a xlink:type="simple" xlink:href="https://c3voc.de/wiki/software:streamingwebsite" text:style-name="Internet_20_link" text:visited-style-name="Visited_20_Internet_20_Link">Streaming website</text:a> konfigurieren, comitten, pushen und per ./deploy.sh deployen.</text:p>
      <text:h text:style-name="Heading_20_3" text:outline-level="3"><text:bookmark-start text:name="__RefHeading___relive_15"/><text:bookmark-start text:name="relive"/>Relive<text:bookmark-end text:name="__RefHeading___relive_15"/><text:bookmark-end text:name="relive"/></text:h>
      <text:p text:style-name="Text_20_body"><text:a xlink:type="simple" xlink:href="https://c3voc.de/wiki/software:relive" text:style-name="Internet_20_link" text:visited-style-name="Visited_20_Internet_20_Link">HLS Relive</text:a> konfigurieren:</text:p>
      <text:h text:style-name="Heading_20_4" text:outline-level="4"><text:bookmark-start text:name="__RefHeading___setting_up_relive_in_the_voc_setup_16"/><text:bookmark-start text:name="setting_up_relive_in_the_voc_setup"/>Setting up Relive in the VOC setup<text:bookmark-end text:name="__RefHeading___setting_up_relive_in_the_voc_setup_16"/><text:bookmark-end text:name="setting_up_relive_in_the_voc_setup"/></text:h>
      <text:p text:style-name="Text_20_body">Login to server
ssh relive@relive.c3voc.de
cd git
screen -dR</text:p>
      <text:list text:style-name="List_20_1" text:continue-numbering="false">
        <text:list-item>
          <text:p text:style-name="List_20_1_Content_First">Create an appropriate config for your event in <text:span text:style-name="Source_20_Text">live.alb:/home/relive/git/configs</text:span></text:p>
          <text:list text:style-name="List_20_1">
            <text:list-item>
              <text:p text:style-name="List_20_1_Content">either by using <text:span text:style-name="Source_20_Text">./gen_event_config.py &lt;conference slug&gt;</text:span>, or</text:p>
            </text:list-item>
            <text:list-item>
              <text:p text:style-name="List_20_1_Content">manually <text:span text:style-name="Strong_20_Emphasis">(deprecated, do not use if you not really know what you are doing)</text:span>: copy <text:span text:style-name="Source_20_Text">cfg.example</text:span>, look at other files in that directory, or in the <text:span text:style-name="Source_20_Text">old/</text:span> subdirectory for inspiration. The filename will be used as the conference name from here on.</text:p>
            </text:list-item>
          </text:list>
        </text:list-item>
        <text:list-item>
          <text:p text:style-name="List_20_1_Content">After a minute, a cronjob will run and download the schedule, etc. (If you are impatient, you can run <text:span text:style-name="Source_20_Text">/home/relive/git/scripts/foreach-project.sh /home/relive/git/scripts/get-fahrplan.sh</text:span> manually)</text:p>
        </text:list-item>
        <text:list-item>
          <text:p text:style-name="List_20_1_Content">Start the scheduler (run as user relive, inside of a screen/tmux session): <text:span text:style-name="Source_20_Text">./launcher.sh &lt;conference slug&gt;</text:span></text:p>
        </text:list-item>
        <text:list-item>
          <text:p text:style-name="List_20_1_Content_Last">In the streaming-website configuration, set <text:span text:style-name="Source_20_Text">RELIVE_JSON</text:span> to point to <text:span text:style-name="Source_20_Text">http://relive.c3voc.de/relive/&lt;conference slug&gt;/index.json</text:span></text:p>
        </text:list-item>
      </text:list>
      <text:p text:style-name="Text_20_body">Note that the <text:span text:style-name="Source_20_Text">index.json</text:span> file is also only regenerated periodically, so it might be a minute or two before that URL actually works.</text:p>
      <text:h text:style-name="Heading_20_3" text:outline-level="3"><text:bookmark-start text:name="__RefHeading___verschiedenes_17"/><text:bookmark-start text:name="verschiedenes"/>Verschiedenes<text:bookmark-end text:name="__RefHeading___verschiedenes_17"/><text:bookmark-end text:name="verschiedenes"/></text:h>
      <text:p text:style-name="Text_20_body">live.ber:/srv/releases$ ./create-new-folder.sh &lt;conference-slug&gt;</text:p>
      <text:p text:style-name="Text_20_body"><text:a xlink:type="simple" xlink:href="https://github.com/voc/decklink-debugger" text:style-name="Internet_20_link" text:visited-style-name="Visited_20_Internet_20_Link">https://github.com/voc/decklink-debugger</text:a></text:p>
      <text:h text:style-name="Heading_20_2" text:outline-level="2"><text:bookmark-start text:name="__RefHeading___setup_tracker_worker_minion_18"/><text:bookmark-start text:name="setup_tracker_worker_minion"/>Setup Tracker Worker + Minion<text:bookmark-end text:name="__RefHeading___setup_tracker_worker_minion_18"/><text:bookmark-end text:name="setup_tracker_worker_minion"/></text:h>
      <text:p text:style-name="Text_20_body">Entsprechender Abschnitt aus <text:a xlink:type="simple" xlink:href="https://c3voc.de/wiki/c3tracker#pipeline_setup_during_event" text:style-name="Internet_20_link" text:visited-style-name="Visited_20_Internet_20_Link">C3 Tracker</text:a> Doku:</text:p>
      <text:h text:style-name="Heading_20_3" text:outline-level="3"><text:bookmark-start text:name="__RefHeading___pipeline_setup_during_event_19"/><text:bookmark-start text:name="pipeline_setup_during_event"/>Pipeline setup during event<text:bookmark-end text:name="__RefHeading___pipeline_setup_during_event_19"/><text:bookmark-end text:name="pipeline_setup_during_event"/></text:h>
      <text:p text:style-name="Text_20_body">During event setup of the pipeline, you have to decide if you want leave the MPEG TS snippets only on the <text:a xlink:type="simple" xlink:href="https://c3voc.de/wiki/hardware:encoder" text:style-name="Internet_20_link" text:visited-style-name="Visited_20_Internet_20_Link">recording cubes</text:a> or also rsync them to a central storage:</text:p>
      <text:h text:style-name="Heading_20_4" text:outline-level="4"><text:bookmark-start text:name="__RefHeading___simplesingle-room_setup_variant_a_20"/><text:bookmark-start text:name="simplesingle-room_setup_variant_a"/>Simple: single-room setup (Variant A)<text:bookmark-end text:name="__RefHeading___simplesingle-room_setup_variant_a_20"/><text:bookmark-end text:name="simplesingle-room_setup_variant_a"/></text:h>
      <text:p text:style-name="Text_20_body">This variant is practical if you have only one room, or at least one release encoder (aka <text:a xlink:type="simple" xlink:href="https://c3voc.de/wiki/hardware:minion" text:style-name="Internet_20_link" text:visited-style-name="Visited_20_Internet_20_Link">Minions</text:a>) for each recording encoder PC.
When using this variant with multiple rooms in one Tracker project (like at JEV22), you also have to set room filters in the tracker worker queues.</text:p>
      <text:p text:style-name="Text_20_body">For every worker:</text:p>
      <text:list text:style-name="List_20_1" text:continue-numbering="false">
        <text:list-item>
          <text:p text:style-name="List_20_1_Content_First">set <text:span text:style-name="Source_20_Text">EncodingProfile.IsMaster = yes</text:span> to avoid encoding all sub formats</text:p>
        </text:list-item>
        <text:list-item>
          <text:p text:style-name="List_20_1_Content_Last">(set room filters in tracker e.g. <text:span text:style-name="Source_20_Text">Fahrplan.Room = Foobar</text:span>, but this cannot be used at the same times as the above, see the warning below)</text:p>
        </text:list-item>
      </text:list>
      <text:p text:style-name="Text_20_body">For every recoding cube:</text:p>
      <text:list text:style-name="List_20_1" text:continue-numbering="false">
        <text:list-item>
          <text:p text:style-name="LastListParagraph_List_20_1_Content_First">start tracker worker: <text:span text:style-name="Source_20_Text">sudo systemctl start crs-worker.target</text:span></text:p>
        </text:list-item>
      </text:list>
      <text:p text:style-name="Text_20_body">For each minion:</text:p>
      <text:list text:style-name="List_20_1" text:continue-numbering="false">
        <text:list-item>
          <text:p text:style-name="List_20_1_Content_First">mount filesystems from encoder cube: <text:span text:style-name="Source_20_Text">sudo crs-mount &lt;storage location&gt;</text:span></text:p>
        </text:list-item>
        <text:list-item>
          <text:p text:style-name="List_20_1_Content_Last">start tracker scripts for encoding: <text:span text:style-name="Source_20_Text">sudo systemctl start crs-encoding.service</text:span></text:p>
        </text:list-item>
      </text:list>
      <text:p text:style-name="Text_20_body">Since tracker filters are joined via OR and not AND, this setup cannot be extended to multiple rooms without hacks if you want to e.g. limit on-site encoding to master formats. Use the  <text:span text:style-name="Source_20_Text">CRS_ROOM</text:span> filter in bundlewrap if you need both tracker filters and room-specific encoding workers.</text:p>
      <text:h text:style-name="Heading_20_4" text:outline-level="4"><text:bookmark-start text:name="__RefHeading___centralised_storage_rsync_variant_b_21"/><text:bookmark-start text:name="centralised_storage_rsync_variant_b"/>centralised storage (rsync) (Variant B)<text:bookmark-end text:name="__RefHeading___centralised_storage_rsync_variant_b_21"/><text:bookmark-end text:name="centralised_storage_rsync_variant_b"/></text:h>
      <text:p text:style-name="Text_20_body">This variant is typically used for events with more than one room. </text:p>
      <text:p text:style-name="Text_20_body">For bigger events we use the dedicated <text:a xlink:type="simple" xlink:href="https://c3voc.de/wiki/hardware:event-storage" text:style-name="Internet_20_link" text:visited-style-name="Visited_20_Internet_20_Link">storage</text:a> server in the event server rack, for smaller events one of the minions is typically sufficient. If you use a minion as storage machine, you might want to configure <text:span text:style-name="Source_20_Text">10.73.0.2</text:span> (aka <text:span text:style-name="Source_20_Text">storage.lan.c3voc.de</text:span>) as secondary IP address to make things easier:</text:p>
      <text:p text:style-name="Text_20_body">sudo ip a add dev br0 10.73.200.24/16</text:p>
      <text:p text:style-name="Text_20_body">Each recording encoder exposes the files via rsyncd, which are pulled by an rsync process running on this storage machine.</text:p>
      <text:p text:style-name="Text_20_body">For each encoderX start rsync on the storage machine: </text:p>
      <text:p text:style-name="Text_20_body">sudo systemctl start rsync-from-encoder@encoderX.lan.c3voc.de</text:p>
      <text:p text:style-name="Text_20_body">If you use a minion as storage machine, you have start the tracker manually (on storage.lan.c3voc.de they are started by default): </text:p>
      <text:p text:style-name="Text_20_body">sudo systemctl start crs-worker.target
<text:line-break/>which starts</text:p>
      <text:list text:style-name="List_20_1" text:continue-numbering="false">
        <text:list-item>
          <text:p text:style-name="List_20_1_Content_First">crs-recording-scheduler (A)</text:p>
        </text:list-item>
        <text:list-item>
          <text:p text:style-name="List_20_1_Content">crs-mount4cut.service   (B)</text:p>
        </text:list-item>
        <text:list-item>
          <text:p text:style-name="List_20_1_Content">crs-cut-postprocessor   (C)</text:p>
        </text:list-item>
        <text:list-item>
          <text:p text:style-name="List_20_1_Content">crs-encoding0, crs-encoding1 (D)</text:p>
        </text:list-item>
        <text:list-item>
          <text:p text:style-name="List_20_1_Content">crs-postencoding        (E)</text:p>
        </text:list-item>
        <text:list-item>
          <text:p text:style-name="List_20_1_Content_Last">crs-postprocessing      (F)</text:p>
        </text:list-item>
      </text:list>
      <text:h text:style-name="Heading_20_5" text:outline-level="5"><text:bookmark-start text:name="__RefHeading___minion_setup_22"/><text:bookmark-start text:name="minion_setup"/>Minion setup<text:bookmark-end text:name="__RefHeading___minion_setup_22"/><text:bookmark-end text:name="minion_setup"/></text:h>
      <text:p text:style-name="Text_20_body">To allow get additional release encoding workers on the (other) minions, you need to connect to these an mount the storage machine first: </text:p>
      <text:p text:style-name="Text_20_body">ssh minionX.lan.c3voc.de
sudo crs-mount &lt;storage location&gt;</text:p>
      <text:p text:style-name="Text_20_body">After mounting, you can start the tracker encoding workers: </text:p>
      <text:p text:style-name="Text_20_body">sudo systemctl start crs-encoding0.service</text:p>
      <text:p text:style-name="Text_20_body">The virtual minion's living in <text:a xlink:type="simple" xlink:href="https://c3voc.de/wiki/hardware:server-case" text:style-name="Internet_20_link" text:visited-style-name="Visited_20_Internet_20_Link">event colo case</text:a> automatically mount <text:span text:style-name="Source_20_Text">storage.lan.c3voc.de</text:span> via CIFS and start their worker scripts. You usually do not need to touch them.</text:p>
      <text:h text:style-name="Heading_20_5" text:outline-level="5"><text:bookmark-start text:name="__RefHeading___encoder_pcs_as_release_encoding_workers_23"/><text:bookmark-start text:name="encoder_pcs_as_release_encoding_workers"/>Encoder PCs as release encoding workers<text:bookmark-end text:name="__RefHeading___encoder_pcs_as_release_encoding_workers_23"/><text:bookmark-end text:name="encoder_pcs_as_release_encoding_workers"/></text:h>
      <text:p text:style-name="Text_20_body">At small events, when all talks are finished for today, you can use the recording encoder PCs to encode master MP4 files. </text:p>
      <text:p text:style-name="Text_20_body">First – stop voctocore:</text:p>
      <text:p text:style-name="Text_20_body">sudo systemctl stop voctomix2-voctocore</text:p>
      <text:p text:style-name="Text_20_body">The rest is very similar to above, but with different mounts so <text:span text:style-name="Source_20_Text">/video/capture</text:span> is not hidden:</text:p>
      <text:p text:style-name="Text_20_body">sudo mount -t cifs -o uid=voc,password= //storage.lan.c3voc.de/fuse /video/fuse
sudo mount -t cifs -o uid=voc,password= //storage.lan.c3voc.de/video/intros /video/intros
sudo mount -t cifs -o uid=voc,password= //storage.lan.c3voc.de/tmp /video/tmp
sudo mount -t cifs -o uid=voc,password= //storage.lan.c3voc.de/encoded /video/encoded</text:p>
      <text:h text:style-name="Heading_20_4" text:outline-level="4"><text:bookmark-start text:name="__RefHeading___decentralised_pipeline_aka_even_more_samba_variant_c_24"/><text:bookmark-start text:name="decentralised_pipeline_aka_even_more_samba_variant_c"/>decentralised pipeline aka "even more samba" (Variant C)<text:bookmark-end text:name="__RefHeading___decentralised_pipeline_aka_even_more_samba_variant_c_24"/><text:bookmark-end text:name="decentralised_pipeline_aka_even_more_samba_variant_c"/></text:h>
      <text:p text:style-name="Text_20_body">The “decentralized pipeline” should not be used by inexperienced users. Use the information above to find out how to get this variant working, then adjust/improve the documentation here.</text:p>
      <text:p text:style-name="Text_20_body">Similar to variant B, but extended to work with multiple rooms. Instead of using rsync, recorded snippets remain on the encoding cubes and <text:span text:style-name="Source_20_Text">/video/fuse/$event/$room</text:span> are exposed via samba to the minions, while the encoded and tmp files live on one “central” minion; all other minions mount <text:span text:style-name="Source_20_Text">/video/encoded</text:span> and <text:span text:style-name="Source_20_Text">/video/tmp</text:span> from the primary minion [reasoning: the tracker cannot guarantee that the machine which encoded a talk also does the postprocessing (upload) step, so all minions have to see the same files].</text:p>
      <text:p text:style-name="Text_20_body">Tracker filters have to be set only for the recording cubes, minions do not require any filters (but on smaller events without many minions, a <text:span text:style-name="Source_20_Text">EncodingProfile.IsMaster=yes</text:span> filter can be a good idea, so sub formats won't crowd out the queues — they can always be encoded off-site later).</text:p>
      <text:p text:style-name="Text_20_body">On recording encoder PCs start the following systemd units:</text:p>
      <text:list text:style-name="List_20_1" text:continue-numbering="false">
        <text:list-item>
          <text:p text:style-name="List_20_1_Content_First"><text:span text:style-name="Source_20_Text">crs-recording-scheduler</text:span></text:p>
        </text:list-item>
        <text:list-item>
          <text:p text:style-name="List_20_1_Content"><text:span text:style-name="Source_20_Text">crs-mount4cut</text:span></text:p>
        </text:list-item>
        <text:list-item>
          <text:p text:style-name="List_20_1_Content_Last"><text:span text:style-name="Source_20_Text">crs-cut-postprocessor</text:span></text:p>
        </text:list-item>
      </text:list>
      <text:p text:style-name="Text_20_body">On all minions, including the one acting as storage, do</text:p>
      <text:p text:style-name="Text_20_body">mkdir -p /video/fuse/$event/{$room1, $room2, ..}
mount.cifs -o uid=voc,password= {<text:span text:style-name="Emphasis">$encoder1.lan.c3voc.de,}/video/fuse/$event/$room1
  mount.cifs -o uid=voc,password= {</text:span>$encoder2.lan.c3voc.de,}/video/fuse/$event/$room2
…</text:p>
      <text:p text:style-name="Text_20_body">On all minions except the one acting as storage, also mount:</text:p>
      <text:p text:style-name="Text_20_body">mount.cifs -o uid=voc,password= <text:span text:style-name="Emphasis">$storage.lan.c3voc.de/encoded /video/encoded
  mount.cifs -o uid=voc,password= //$storage.lan.c3voc.de/tmp /video/tmp
  mount.cifs -o uid=voc,password= {</text:span>$storage.lan.c3voc.de,}/video/intros</text:p>
      <text:p text:style-name="Text_20_body">Finally on all minions, including the one acting as storage, start the following systemd units:</text:p>
      <text:list text:style-name="List_20_1" text:continue-numbering="false">
        <text:list-item>
          <text:p text:style-name="List_20_1_Content_First"><text:span text:style-name="Source_20_Text">crs-encoding</text:span></text:p>
        </text:list-item>
        <text:list-item>
          <text:p text:style-name="List_20_1_Content"><text:span text:style-name="Source_20_Text">crs-postencoding</text:span></text:p>
        </text:list-item>
        <text:list-item>
          <text:p text:style-name="List_20_1_Content_Last"><text:span text:style-name="Source_20_Text">crs-postprocessing</text:span></text:p>
        </text:list-item>
      </text:list>
      <text:h text:style-name="Heading_20_5" text:outline-level="5"><text:bookmark-start text:name="__RefHeading___old_example_with_systemd_units_and_case_1_and_5_which_was_used_during_jev22_in_munich_25"/><text:bookmark-start text:name="old_example_with_systemd_units_and_case_1_and_5_which_was_used_during_jev22_in_munich"/>Old example with systemd units and case 1 and 5, which was used during jev22 in Munich:<text:bookmark-end text:name="__RefHeading___old_example_with_systemd_units_and_case_1_and_5_which_was_used_during_jev22_in_munich_25"/><text:bookmark-end text:name="old_example_with_systemd_units_and_case_1_and_5_which_was_used_during_jev22_in_munich"/></text:h>
      <text:p text:style-name="Text_20_body">optional: configure <text:span text:style-name="Source_20_Text">10.73.0.2</text:span> (aka <text:span text:style-name="Source_20_Text">storage.lan.c3voc.de</text:span>) on the master minion as secondary ip</text:p>
      <text:p text:style-name="Text_20_body">sudo ip a add dev br0 10.73.200.24/16</text:p>
      <text:p text:style-name="Text_20_body">on recording cubes, mount or copy the intros from their source – here <text:span text:style-name="Source_20_Text">storage.lan.c3voc.de</text:span></text:p>
      <text:p text:style-name="Text_20_body">sudo mount -t cifs -o password= {//storage.lan.c3voc.de,}/video/intros
sudo systemctl start crs-recording-scheduler  # A
sudo systemctl start crs-mount4cut            # B
sudo systemctl start crs-cut-postprocessor    # C
<text:line-break/># check if everything is running as expected – you might have to disable/stop the other CRS workers D-F
sudo systemctl status -n 0 crs-* </text:p>
      <text:p text:style-name="Text_20_body">on master minion (in this example <text:span text:style-name="Source_20_Text">storage.lan.c3voc.de</text:span>)</text:p>
      <text:p text:style-name="Text_20_body">mkdir -p /video/fuse/jev22/{Ahlam,Bhavani}
mount -t cifs -o password= {<text:span text:style-name="Emphasis">encoder1.lan.c3voc.de,}/video/fuse/jev22/Ahlam 
  mount -t cifs -o password= {</text:span>encoder5.lan.c3voc.de,}/video/fuse/jev22/Bhavani
<text:line-break/>sudo systemctl start crs-encoding             # D-encoding
sudo systemctl start crs-postencoding         # E-postencoding-auphonic
sudo systemctl start crs-postprocessing       # F-postprocessing-upload
<text:line-break/># check if everything is running as expected – you might have to disable/stop the other CRS workers A-C
sudo systemctl status -n 0 crs-* </text:p>
      <text:p text:style-name="Text_20_body"><text:span text:style-name="Emphasis">(ensure that samba is installed on this master minion aka storage)</text:span></text:p>
      <text:p text:style-name="Text_20_body">on other minions</text:p>
      <text:p text:style-name="Text_20_body">mkdir -p /video/fuse/jev22/{Ahlam,Bhavani}
mount -t cifs -o uid=voc,password= {<text:span text:style-name="Emphasis">encoder1.lan.c3voc.de,}/video/fuse/jev22/Ahlam 
  mount -t cifs -o uid=voc,password= {</text:span>encoder5.lan.c3voc.de,}/video/fuse/jev22/Bhavani
mount -t cifs <text:span text:style-name="Emphasis">storage.lan.c3voc.de/encoded /video/encoded
  mount -t cifs -o password= //storage.lan.c3voc.de/encoded /video/encoded
  mount -t cifs -o password= //storage.lan.c3voc.de/tmp /video/tmp
  mount -t cifs -o password= {</text:span>storage.lan.c3voc.de,}/video/intros</text:p>
      <text:h text:style-name="Heading_20_5" text:outline-level="5"><text:bookmark-start text:name="__RefHeading___old_example_with_custom_screenrc_and_case_5_and_6_26"/><text:bookmark-start text:name="old_example_with_custom_screenrc_and_case_5_and_6"/>Old example with custom screenrc and case 5 and 6:<text:bookmark-end text:name="__RefHeading___old_example_with_custom_screenrc_and_case_5_and_6_26"/><text:bookmark-end text:name="old_example_with_custom_screenrc_and_case_5_and_6"/></text:h>
      <text:p text:style-name="Text_20_body">on recording cube, without intros either copy or mount the intros from their source  </text:p>
      <text:p text:style-name="Text_20_body">sudo mount -t cifs -o password= {//storage.lan.c3voc.de,}/video/intros
cd /opt/crs/tools/tracker3.0/
sudo ./start screenrc-pipeline # with steps A, B and C</text:p>
      <text:p text:style-name="Text_20_body">on master minion (in this example minion5)</text:p>
      <text:p text:style-name="Text_20_body">mount -t cifs -o password= //encoder5.lan.c3voc.de/video/fuse/podstock2019/Aussenbuehne /video/fuse/podstock2019/Aussenbuehne
mount -t cifs -o password= //encoder6.lan.c3voc.de/video/fuse/podstock2019/Innenbuehne /video/fuse/podstock2019/Innenbuehne
mount -t cifs -o password= //encoder6.lan.c3voc.de/video/intros /video/intros
cd /opt/crs/tools/tracker3.0/
sudo ./start screenrc-pipeline # with steps D, E, F</text:p>
      <text:p text:style-name="Text_20_body"><text:span text:style-name="Emphasis">(ensure that samba is installed on this master minion)</text:span></text:p>
      <text:p text:style-name="Text_20_body">on other minions</text:p>
      <text:p text:style-name="Text_20_body">mount -t cifs -o password= {<text:span text:style-name="Emphasis">encoder5.lan.c3voc.de,}/video/fuse/podstock2019/Aussenbuehne 
  mount -t cifs -o password= {</text:span>encoder6.lan.c3voc.de,}/video/fuse/podstock2019/Innenbuehne
mount -t cifs <text:span text:style-name="Emphasis">storage.lan.c3voc.de/encoded /video/encoded
  mount -t cifs -o password= //storage.lan.c3voc.de/encoded /video/encoded
  mount -t cifs -o password= //storage.lan.c3voc.de/tmp /video/tmp
  mount -t cifs -o password= {</text:span>storage.lan.c3voc.de,}/video/intros
cd /opt/crs/tools/tracker3.0/
sudo ./start screenrc-encoding-only # only step E</text:p>
      <text:h text:style-name="Heading_20_2" text:outline-level="2"><text:bookmark-start text:name="__RefHeading___betrieb_27"/><text:bookmark-start text:name="betrieb"/>Betrieb<text:bookmark-end text:name="__RefHeading___betrieb_27"/><text:bookmark-end text:name="betrieb"/></text:h>
      <text:p text:style-name="Text_20_body">TODO</text:p>
      <text:list text:style-name="List_20_1" text:continue-numbering="false">
        <text:list-item>
          <text:p text:style-name="List_20_1_Content_First">Festplattenplatz prüfen</text:p>
        </text:list-item>
        <text:list-item>
          <text:p text:style-name="List_20_1_Content">Recording nachts anhalten und morgens (automatisch) wieder starten</text:p>
        </text:list-item>
        <text:list-item>
          <text:p text:style-name="List_20_1_Content">Während der Vorträge: Siehe <text:a xlink:type="simple" xlink:href="https://c3voc.de/wiki/howto:a_v_technican" text:style-name="Internet_20_link" text:visited-style-name="Visited_20_Internet_20_Link">HowTo: A/V Technican</text:a></text:p>
        </text:list-item>
        <text:list-item>
          <text:p text:style-name="List_20_1_Content_Last">etc.</text:p>
        </text:list-item>
      </text:list>
      <text:h text:style-name="Heading_20_2" text:outline-level="2"><text:bookmark-start text:name="__RefHeading___abbau_28"/><text:bookmark-start text:name="abbau"/>Abbau<text:bookmark-end text:name="__RefHeading___abbau_28"/><text:bookmark-end text:name="abbau"/></text:h>
      <text:p text:style-name="Text_20_body">TODO</text:p>
      <text:list text:style-name="List_20_1" text:continue-numbering="false">
        <text:list-item>
          <text:p text:style-name="LastListParagraph_List_20_1_Content_First"><text:a xlink:type="simple" xlink:href="https://c3voc.de/wink/" text:style-name="Internet_20_link" text:visited-style-name="Visited_20_Internet_20_Link">https://c3voc.de/wink/</text:a> bzw. demnächst <text:a xlink:type="simple" xlink:href="https://wink.c3voc.de/" text:style-name="Internet_20_link" text:visited-style-name="Visited_20_Internet_20_Link">https://wink.c3voc.de/</text:a> Zugangsdaten stehen auf <text:a xlink:type="simple" xlink:href="https://c3voc.de/wiki/intern:start" text:style-name="Internet_20_link" text:visited-style-name="Visited_20_Internet_20_Link">internal pag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2::09:27</meta:creation-date>
    <dc:creator>Generated</dc:creator>
    <dc:date>2026-09-17T12::09:27</dc:date>
    <dc:language>en-US</dc:language>
    <meta:editing-cycles>1</meta:editing-cycles>
    <meta:editing-duration>PT0S</meta:editing-duration>
    <dc:title>howto:voc-verantwortlicher</dc:title>
  </office:meta>
</office:document-meta>
</file>