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howto:veranstalter"/>= Event Howto</text:p>
      <text:p text:style-name="Text_20_body">Diese Wikiseite ist für Veranstalter gedacht, die das VOC zur Aufzeichnung ihrer Konferenz einladen wollen.</text:p>
      <text:p text:style-name="Text_20_body">Den Gegenpart aus VOC-Sicht findet man im <text:a xlink:type="simple" xlink:href="https://c3voc.de/wiki/howto:voc-verantwortlicher" text:style-name="Internet_20_link" text:visited-style-name="Visited_20_Internet_20_Link">Howto VOC-Verantwortlicher</text:a>.</text:p>
      <text:p text:style-name="Text_20_body">== Grober Ablauf</text:p>
      <text:list text:style-name="List_20_1" text:continue-numbering="false">
        <text:list-item>
          <text:p text:style-name="List_20_1_Content_First">Du liest die <text:a xlink:type="simple" xlink:href="https://c3voc.de/wiki/de:faq" text:style-name="Internet_20_link" text:visited-style-name="Visited_20_Internet_20_Link">FAQ</text:a> und meldest dich bei voc@c3voc.de (~10-15 Personen)</text:p>
        </text:list-item>
        <text:list-item>
          <text:p text:style-name="List_20_1_Content">Ein Mitglied des VOC (oder bei wiederkehrenden Events auch du selbst) trägt die Veranstaltung hier ins Wiki in den Event-Kalender mit dem Status <text:span text:style-name="Source_20_Text">request</text:span> ein</text:p>
          <text:list text:style-name="List_20_1">
            <text:list-item>
              <text:p text:style-name="List_20_1_Content">Die Anfrage wird durch uns an den an die Mailingliste video@lists.ccc.de (&gt;100 Personen) weitergeleitet</text:p>
            </text:list-item>
          </text:list>
        </text:list-item>
        <text:list-item>
          <text:p text:style-name="List_20_1_Content">Es findet sich eine Person innerhalb des VOC-Kollektiv's die sich bereit erklärt als Ansprechpartner (aka “VOC Verantwortlicher”) zu fungieren</text:p>
        </text:list-item>
        <text:list-item>
          <text:p text:style-name="List_20_1_Content">Wir vereinbaren einen gemeinsamen Kickoff-Termin per Mumble/BBB/Jitsi</text:p>
          <text:list text:style-name="List_20_1">
            <text:list-item>
              <text:p text:style-name="List_20_1_Content">Wir gehen gemeinsam die <text:a xlink:type="simple" xlink:href="https://c3voc.de/wiki/de:requirements" text:style-name="Internet_20_link" text:visited-style-name="Visited_20_Internet_20_Link">Anforderungsliste</text:a> durch und gehen auf Besonderheiten im Vortrags-Programm ein</text:p>
            </text:list-item>
            <text:list-item>
              <text:p text:style-name="List_20_1_Content">Falls notwendig wird ein Begehungstermin mit dem Veranstaltungsort vereinbart</text:p>
            </text:list-item>
            <text:list-item>
              <text:p text:style-name="List_20_1_Content">Wir legen fest wie viele <text:a xlink:type="simple" xlink:href="https://c3voc.de/wiki/hardware:cases" text:style-name="Internet_20_link" text:visited-style-name="Visited_20_Internet_20_Link">Hardware-Sets</text:a> benötigt werden</text:p>
            </text:list-item>
            <text:list-item>
              <text:p text:style-name="List_20_1_Content">Status im Wiki wird auf <text:span text:style-name="Source_20_Text">planning</text:span> gesetzt</text:p>
            </text:list-item>
          </text:list>
        </text:list-item>
        <text:list-item>
          <text:p text:style-name="List_20_1_Content">ggf. finden weitere Absprache per Mail oder Meeting statt</text:p>
        </text:list-item>
        <text:list-item>
          <text:p text:style-name="List_20_1_Content">Wir klären welche Cases genau verwendet werden und erstellen eine Hardwareliste für die Event-Versicherung</text:p>
        </text:list-item>
        <text:list-item>
          <text:p text:style-name="List_20_1_Content">Ihr bucht mit dieser Liste die entsprechende Versicherung (siehe weiter unten)</text:p>
        </text:list-item>
        <text:list-item>
          <text:p text:style-name="List_20_1_Content">Wir beauftragen die Spedition um euch die Hardware an den Veranstaltungssort zu liefern</text:p>
        </text:list-item>
        <text:list-item>
          <text:p text:style-name="List_20_1_Content"><text:span text:style-name="Emphasis">Veranstaltung findet statt</text:span> → Wiki Status <text:span text:style-name="Source_20_Text">in progress</text:span></text:p>
        </text:list-item>
        <text:list-item>
          <text:p text:style-name="List_20_1_Content">Wir packen mit euren Helfern die Hardware wieder in die Cases und prüfen auf Vollständigkeit</text:p>
        </text:list-item>
        <text:list-item>
          <text:p text:style-name="List_20_1_Content">Spedition holt Hardware wieder ab und transportiert sie zur nächsten Veranstaltung oder ins Lager</text:p>
        </text:list-item>
        <text:list-item>
          <text:p text:style-name="List_20_1_Content_Last">Wir schicken euch eine Rechnung mit allen Kosten die bei der CCCV für eure Veranstaltung aufgelaufen sind</text:p>
        </text:list-item>
      </text:list>
      <text:p text:style-name="Text_20_body"><text:span text:style-name="Source_20_Text">done</text:span></text:p>
      <text:p text:style-name="Text_20_body">=== Vorbereitung in Absprache mit dem Video-Team</text:p>
      <text:list text:style-name="List_20_1" text:continue-numbering="false">
        <text:list-item>
          <text:p text:style-name="List_20_1_Content_First">Artwork bereitstellen</text:p>
          <text:list text:style-name="List_20_1">
            <text:list-item>
              <text:p text:style-name="List_20_1_Content">Wenn Gewünscht: Vorspänne und Abspann generieren z.B. <text:a xlink:type="simple" xlink:href="https://github.com/voc/intro-outro-generator" text:style-name="Internet_20_link" text:visited-style-name="Visited_20_Internet_20_Link">intro-generator</text:a>)</text:p>
            </text:list-item>
            <text:list-item>
              <text:p text:style-name="List_20_1_Content">Ein Vorspann je Talk, ein universeller Abspann</text:p>
            </text:list-item>
          </text:list>
        </text:list-item>
        <text:list-item>
          <text:p text:style-name="List_20_1_Content">Konfiguration für <text:a xlink:type="simple" xlink:href="https://c3voc.de/wiki/software:streamingwebsite" text:style-name="Internet_20_link" text:visited-style-name="Visited_20_Internet_20_Link">Streaming-Seite</text:a> anlegen</text:p>
        </text:list-item>
        <text:list-item>
          <text:p text:style-name="List_20_1_Content">Mit dem Video-Team klären, wo die Videos veröffentlicht werden sollen (media.ccc.de, YouTube-Kanal, Storage-Server?)</text:p>
          <text:list text:style-name="List_20_1">
            <text:list-item>
              <text:p text:style-name="List_20_1_Content"><text:a xlink:type="simple" xlink:href="https://c3voc.de/wiki/howto:licences" text:style-name="Internet_20_link" text:visited-style-name="Visited_20_Internet_20_Link">Lizenz</text:a> klären</text:p>
            </text:list-item>
          </text:list>
        </text:list-item>
        <text:list-item>
          <text:p text:style-name="List_20_1_Content">Programm im Pretalx eintragen oder</text:p>
          <text:list text:style-name="List_20_1">
            <text:list-item>
              <text:p text:style-name="List_20_1_Content_Last">Alternativ: schedule.xml erstellen und <text:a xlink:type="simple" xlink:href="https://c3voc.de/schedulexml" text:style-name="Internet_20_link" text:visited-style-name="Visited_20_Internet_20_Link">validieren</text:a></text:p>
            </text:list-item>
          </text:list>
        </text:list-item>
      </text:list>
      <text:p text:style-name="Text_20_body">=== Anlieferung &amp; Versicherung</text:p>
      <text:p text:style-name="Text_20_body">Die Hardware muss zum Event kommen und auf dem Weg dort hin und währenddessen versichert sein. (Einen eventuellen Aufbautag mit einrechnen!)</text:p>
      <text:p text:style-name="Text_20_body">Erfahrungswerte für die Kosten (Stand 2020):</text:p>
      <text:list text:style-name="List_20_1" text:continue-numbering="false">
        <text:list-item>
          <text:p text:style-name="List_20_1_Content_First">Verschicken mit Kühne &amp; Nagel pro Saalcase: ~70 EUR, Gesamt-Kosten pro Stecke in Deutschland irgendwas um 100-200 EUR</text:p>
        </text:list-item>
        <text:list-item>
          <text:p text:style-name="List_20_1_Content_Last">Versicherung auf dem Event, via <text:a xlink:type="simple" xlink:href="http://www.schwandt-makler.de/" text:style-name="Internet_20_link" text:visited-style-name="Visited_20_Internet_20_Link">http://www.schwandt-makler.de/</text:a>, für 3 Cases (Versicherungssumme ca. 22 kEUR): 120 EUR für 5 Tage.</text:p>
        </text:list-item>
      </text:list>
      <text:p text:style-name="Text_20_body">Beispiel-Versicherer:</text:p>
      <text:list text:style-name="List_20_1" text:continue-numbering="false">
        <text:list-item>
          <text:p text:style-name="List_20_1_Content_First"><text:a xlink:type="simple" xlink:href="http://www.schwandt-makler.de/" text:style-name="Internet_20_link" text:visited-style-name="Visited_20_Internet_20_Link">http://www.schwandt-makler.de/</text:a></text:p>
        </text:list-item>
        <text:list-item>
          <text:p text:style-name="List_20_1_Content"><text:a xlink:type="simple" xlink:href="http://www.finanzcenterag.de" text:style-name="Internet_20_link" text:visited-style-name="Visited_20_Internet_20_Link">http://www.finanzcenterag.de</text:a></text:p>
        </text:list-item>
        <text:list-item>
          <text:p text:style-name="List_20_1_Content_Last"><text:a xlink:type="simple" xlink:href="https://www.erpam.com" text:style-name="Internet_20_link" text:visited-style-name="Visited_20_Internet_20_Link">https://www.erpam.com</text:a></text:p>
        </text:list-item>
      </text:list>
      <text:p text:style-name="Text_20_body">== Checklisten für Veranstalter</text:p>
      <text:p text:style-name="Text_20_body">=== Vor dem Event</text:p>
      <text:list text:style-name="List_20_1" text:continue-numbering="false">
        <text:list-item>
          <text:p text:style-name="List_20_1_Content_First">Mit dem lokalen Rechenzentrum/IT Verantwortlichen/Dienstleister sprechen</text:p>
          <text:list text:style-name="List_20_1">
            <text:list-item>
              <text:p text:style-name="List_20_1_Content">In jedem Raum muss eine Internetanbindung via Kabel bestehen</text:p>
            </text:list-item>
            <text:list-item>
              <text:p text:style-name="List_20_1_Content">Es muss möglich sein OpenVPN-Verbindungen über Dest-Port 1194 (UDP) ins Internet aufbauen zu können</text:p>
            </text:list-item>
            <text:list-item>
              <text:p text:style-name="List_20_1_Content">Es muss ausreichend Bandbreite zum Streamen und Uploaden der Videos zur Verfügung stehen. Wenigstens 3 MBit Uplink / Raum sind erforderlich.</text:p>
            </text:list-item>
            <text:list-item>
              <text:p text:style-name="List_20_1_Content">Optimal wäre es, wenn mehrere Räume über ein Layer-2 Segment miteinander verbunden wären</text:p>
            </text:list-item>
            <text:list-item>
              <text:p text:style-name="List_20_1_Content">Aus dem Konferenz-WLan sollte TCP Port 443 und 80 nicht geblockt werden, um die Streams empfangen zu können</text:p>
            </text:list-item>
          </text:list>
        </text:list-item>
        <text:list-item>
          <text:p text:style-name="List_20_1_Content">Mit der Haustechnik vor Ort sprechen</text:p>
          <text:list text:style-name="List_20_1">
            <text:list-item>
              <text:p text:style-name="List_20_1_Content">Alle nötigen Kabel zum Anschließen an den Beamer via DVI werden als vorhanden vorausgesetzt</text:p>
            </text:list-item>
            <text:list-item>
              <text:p text:style-name="List_20_1_Content">Anschlussmöglichkeit an die Audio-Anlage klären</text:p>
            </text:list-item>
            <text:list-item>
              <text:p text:style-name="List_20_1_Content">Vorhandensein von Raum-PA/Lautsprecheranlage – Wir bringen bei Bedarf einen Audio-Mischer und drei Funkstrecken mit jedem Setup mit (vorher trotzdem sicherstellen!).</text:p>
            </text:list-item>
          </text:list>
        </text:list-item>
        <text:list-item>
          <text:p text:style-name="List_20_1_Content">Mit der Haussicherheit sprechen</text:p>
          <text:list text:style-name="List_20_1">
            <text:list-item>
              <text:p text:style-name="List_20_1_Content">Am Tag vor dem ersten Konferenztag großzügig für den Aufbau einplanen (z.B. 8:00 Uhr bis 24:00 Uhr)</text:p>
            </text:list-item>
            <text:list-item>
              <text:p text:style-name="List_20_1_Content">Am letzten Konferenztag großzügig für den Abbau einplanen (bis 24oo)</text:p>
            </text:list-item>
          </text:list>
        </text:list-item>
        <text:list-item>
          <text:p text:style-name="List_20_1_Content">Aufgaben der Saalhelfer definieren</text:p>
          <text:list text:style-name="List_20_1">
            <text:list-item>
              <text:p text:style-name="List_20_1_Content">Slides der Referenten auf USB-Stick einsammeln</text:p>
            </text:list-item>
            <text:list-item>
              <text:p text:style-name="List_20_1_Content">Mikrofon An- und Umstecken</text:p>
            </text:list-item>
            <text:list-item>
              <text:p text:style-name="List_20_1_Content">ggf. Erlaubnis (Unterschrift!) zum Filmen und Live-Streamen einholen</text:p>
            </text:list-item>
          </text:list>
        </text:list-item>
        <text:list-item>
          <text:p text:style-name="List_20_1_Content_Last">Telefonnummern-Liste der wichtigen Ansprechpartner mit dem Video-Team teilen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8T10::04:10</meta:creation-date>
    <dc:creator>Generated</dc:creator>
    <dc:date>2026-08-28T10::04:10</dc:date>
    <dc:language>en-US</dc:language>
    <meta:editing-cycles>1</meta:editing-cycles>
    <meta:editing-duration>PT0S</meta:editing-duration>
    <dc:title>howto:veranstalter</dc:title>
  </office:meta>
</office:document-meta>
</file>