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ios-rtmp"/>== iOS RTMP Streaming</text:p>
      <text:p text:style-name="Text_20_body">You can use the following apps to stream to an RTMP endpoint</text:p>
      <text:list text:style-name="List_20_1" text:continue-numbering="false">
        <text:list-item>
          <text:p text:style-name="List_20_1_Content_First">Larix Broadcaster</text:p>
        </text:list-item>
        <text:list-item>
          <text:p text:style-name="List_20_1_Content_Last">Streamlabs: Stream Live</text:p>
        </text:list-item>
      </text:list>
      <text:p text:style-name="Text_20_body">=== Larix Broadcaster</text:p>
      <text:p text:style-name="Text_20_body"><text:a xlink:type="simple" xlink:href="https://apps.apple.com/us/app/larix-broadcaster/id1042474385" text:style-name="Internet_20_link" text:visited-style-name="Visited_20_Internet_20_Link">App Store Download</text:a></text:p>
      <text:p text:style-name="Text_20_body">Guide with screenshots here</text:p>
      <text:p text:style-name="Text_20_body">=== Streamlabs: Stream Live</text:p>
      <text:p text:style-name="Text_20_body"><text:a xlink:type="simple" xlink:href="https://apps.apple.com/us/app/streamlabs-stream-live/id1294578643" text:style-name="Internet_20_link" text:visited-style-name="Visited_20_Internet_20_Link">App Store Download</text:a></text:p>
      <text:p text:style-name="Text_20_body">Guide with screenshots he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6:08</meta:creation-date>
    <dc:creator>Generated</dc:creator>
    <dc:date>2026-09-15T07::56:08</dc:date>
    <dc:language>en-US</dc:language>
    <meta:editing-cycles>1</meta:editing-cycles>
    <meta:editing-duration>PT0S</meta:editing-duration>
    <dc:title>howto:ios-rtmp</dc:title>
  </office:meta>
</office:document-meta>
</file>