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13af595b75ab833a8acd89f8915ba3.png"/>
  <manifest:file-entry manifest:media-type="image/png" manifest:full-path="Pictures/90592c60548b7f1bb2ce6146c99c75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design-artefakte"/><text:bookmark-start text:name="__RefHeading___design-artefakte_1"/><text:bookmark-start text:name="design-artefakte"/>Design-Artefakte<text:bookmark-end text:name="__RefHeading___design-artefakte_1"/><text:bookmark-end text:name="design-artefakte"/></text:h>
      <text:h text:style-name="Heading_20_2" text:outline-level="2"><text:bookmark-start text:name="__RefHeading___lizenz_2"/><text:bookmark-start text:name="lizenz"/>Lizenz<text:bookmark-end text:name="__RefHeading___lizenz_2"/><text:bookmark-end text:name="lizenz"/></text:h>
      <text:p text:style-name="Text_20_body">Die Designartefakte müssen unter der selben Lizenz wie die Veranstaltungsinhalte stehen. Bei Audio ist sicherzustellen, dass die Materalien nicht bei einer Verwertungsgesellschaft registriert sind (“GEMA-Frei”)</text:p>
      <text:h text:style-name="Heading_20_2" text:outline-level="2"><text:bookmark-start text:name="__RefHeading___uebersicht_ueber_die_artefakte_3"/><text:bookmark-start text:name="uebersicht_ueber_die_artefakte"/>Übersicht über die Artefakte<text:bookmark-end text:name="__RefHeading___uebersicht_ueber_die_artefakte_3"/><text:bookmark-end text:name="uebersicht_ueber_die_artefakt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rtefakt           </text:p>
          </table:table-cell>
          <table:table-cell office:value-type="string" table:style-name="tableheader">
            <text:p text:style-name="Table_20_Heading"> Kurzbeschreibung                                      </text:p>
          </table:table-cell>
          <table:table-cell office:value-type="string" table:style-name="tableheader">
            <text:p text:style-name="Table_20_Heading"> Bereitstellung                       </text:p>
          </table:table-cell>
        </table:table-row>
        <table:table-row>
          <table:table-cell office:value-type="string" table:style-name="tablecell">
            <text:p text:style-name="tablealignleft"> Logo               </text:p>
          </table:table-cell>
          <table:table-cell office:value-type="string" table:style-name="tablecell">
            <text:p text:style-name="tablealignleft"> Konferenzlogo                                         </text:p>
          </table:table-cell>
          <table:table-cell office:value-type="string" table:style-name="tablecell">
            <text:p text:style-name="tablealignleft"> Pixel (png) oder Vektorgrafik (svg)  </text:p>
          </table:table-cell>
        </table:table-row>
        <table:table-row>
          <table:table-cell office:value-type="string" table:style-name="tablecell">
            <text:p text:style-name="tablealignleft"> Styleguide         </text:p>
          </table:table-cell>
          <table:table-cell office:value-type="string" table:style-name="tablecell">
            <text:p text:style-name="tablealignleft"> Styleguide für Webseiten                              </text:p>
          </table:table-cell>
          <table:table-cell office:value-type="string" table:style-name="tablecell">
            <text:p text:style-name="tablealignleft"> CSS, Fonts, etc                      </text:p>
          </table:table-cell>
        </table:table-row>
        <table:table-row>
          <table:table-cell office:value-type="string" table:style-name="tablecell">
            <text:p text:style-name="tablealignleft"> Pauseloop          </text:p>
          </table:table-cell>
          <table:table-cell office:value-type="string" table:style-name="tablecell">
            <text:p text:style-name="tablealignleft"> Videoloop und Musik für die Pause im Stream           </text:p>
          </table:table-cell>
          <table:table-cell office:value-type="string" table:style-name="tablecell">
            <text:p text:style-name="tablealignleft"> Video- und Musikdatei                </text:p>
          </table:table-cell>
        </table:table-row>
        <table:table-row>
          <table:table-cell office:value-type="string" table:style-name="tablecell">
            <text:p text:style-name="tablealignleft"> StreamLogo         </text:p>
          </table:table-cell>
          <table:table-cell office:value-type="string" table:style-name="tablecell">
            <text:p text:style-name="tablealignleft"> Overlay mit Logo für den Livestream (für jeden Raum)  </text:p>
          </table:table-cell>
          <table:table-cell office:value-type="string" table:style-name="tablecell">
            <text:p text:style-name="tablealignleft"> Pixelgrafik mit Transparenz          </text:p>
          </table:table-cell>
        </table:table-row>
        <table:table-row>
          <table:table-cell office:value-type="string" table:style-name="tablecell">
            <text:p text:style-name="tablealignleft"> ComposeBackground  </text:p>
          </table:table-cell>
          <table:table-cell office:value-type="string" table:style-name="tablecell">
            <text:p text:style-name="tablealignleft"> Hintergründe für die Composemodes in voctomix         </text:p>
          </table:table-cell>
          <table:table-cell office:value-type="string" table:style-name="tablecell">
            <text:p text:style-name="tablealignleft"> Pixelgrafik                          </text:p>
          </table:table-cell>
        </table:table-row>
        <table:table-row>
          <table:table-cell office:value-type="string" table:style-name="tablecell">
            <text:p text:style-name="tablealignleft"> Intro              </text:p>
          </table:table-cell>
          <table:table-cell office:value-type="string" table:style-name="tablecell">
            <text:p text:style-name="tablealignleft"> Introvideo mit Daten über den Vortrag                 </text:p>
          </table:table-cell>
          <table:table-cell office:value-type="string" table:style-name="tablecell">
            <text:p text:style-name="tablealignleft"> Video mit Audio                      </text:p>
          </table:table-cell>
        </table:table-row>
        <table:table-row>
          <table:table-cell office:value-type="string" table:style-name="tablecell">
            <text:p text:style-name="tablealignleft"> Outro              </text:p>
          </table:table-cell>
          <table:table-cell office:value-type="string" table:style-name="tablecell">
            <text:p text:style-name="tablealignleft"> Abspannvideo mit Infos über Konferenz                 </text:p>
          </table:table-cell>
          <table:table-cell office:value-type="string" table:style-name="tablecell">
            <text:p text:style-name="tablealignleft"> Video mit Audio                      </text:p>
          </table:table-cell>
        </table:table-row>
        <table:table-row>
          <table:table-cell office:value-type="string" table:style-name="tablecell">
            <text:p text:style-name="tablealignleft"> Lowerthird </text:p>
          </table:table-cell>
          <table:table-cell office:value-type="string" table:style-name="tablecell">
            <text:p text:style-name="tablealignleft"> Einblendungen im Video                                </text:p>
          </table:table-cell>
          <table:table-cell office:value-type="string" table:style-name="tablecell">
            <text:p text:style-name="tablealignleft"> Pixelgrafik mit Transparenz          </text:p>
          </table:table-cell>
        </table:table-row>
        <table:table-row>
          <table:table-cell office:value-type="string" table:style-name="tablecell">
            <text:p text:style-name="tablealignleft"> Infobeamer         </text:p>
          </table:table-cell>
          <table:table-cell office:value-type="string" table:style-name="tablecell">
            <text:p text:style-name="tablealignleft"> Hintergründe für Infobeamer Einstellungen             </text:p>
          </table:table-cell>
          <table:table-cell office:value-type="string" table:style-name="tablecell">
            <text:p text:style-name="tablealignleft"> Pixelgrafik mit Transparenz          </text:p>
          </table:table-cell>
        </table:table-row>
      </table:table>
      <text:h text:style-name="Heading_20_2" text:outline-level="2"><text:bookmark-start text:name="__RefHeading___logo_4"/><text:bookmark-start text:name="logo"/>Logo<text:bookmark-end text:name="__RefHeading___logo_4"/><text:bookmark-end text:name="logo"/></text:h>
      <text:h text:style-name="Heading_20_2" text:outline-level="2"><text:bookmark-start text:name="__RefHeading___styleguide_5"/><text:bookmark-start text:name="styleguide"/>Styleguide<text:bookmark-end text:name="__RefHeading___styleguide_5"/><text:bookmark-end text:name="styleguide"/></text:h>
      <text:p text:style-name="Text_20_body">Der Styleguide wird für die Streamingwesbeite und die Grundeinstellungen im Infobeamer benötigt. Wir brauchen neben den Farben auch die Fonts und sofern vorhanden, CSS-Datein und Beispielbilder.</text:p>
      <text:h text:style-name="Heading_20_3" text:outline-level="3"><text:bookmark-start text:name="__RefHeading___streamingwebseite_6"/><text:bookmark-start text:name="streamingwebseite"/>Streamingwebseite<text:bookmark-end text:name="__RefHeading___streamingwebseite_6"/><text:bookmark-end text:name="streamingwebseite"/></text:h>
      <text:p text:style-name="Text_20_body">Die Webseite, auf der Livestreams für die Dauer der Veranstaltung abgerufen werden können: <text:a xlink:type="simple" xlink:href="https://streaming.media.ccc.de" text:style-name="Internet_20_link" text:visited-style-name="Visited_20_Internet_20_Link">https://streaming.media.ccc.de</text:a></text:p>
      <text:list text:style-name="List_20_1" text:continue-numbering="false">
        <text:list-item>
          <text:p text:style-name="List_20_1_Content_First">wird aus Git Repo erstellt: <text:a xlink:type="simple" xlink:href="https://github.com/voc/streaming-website" text:style-name="Internet_20_link" text:visited-style-name="Visited_20_Internet_20_Link">https://github.com/voc/streaming-website</text:a></text:p>
          <text:list text:style-name="List_20_1">
            <text:list-item>
              <text:p text:style-name="List_20_1_Content">einfach einen PR eröffnen wenn fertig</text:p>
            </text:list-item>
          </text:list>
        </text:list-item>
        <text:list-item>
          <text:p text:style-name="List_20_1_Content_Last">vielfältige CSS Anpassungen und Custom HTML möglich</text:p>
        </text:list-item>
      </text:list>
      <text:h text:style-name="Heading_20_2" text:outline-level="2"><text:bookmark-start text:name="__RefHeading___pauseloop_7"/><text:bookmark-start text:name="pauseloop"/>Pauseloop<text:bookmark-end text:name="__RefHeading___pauseloop_7"/><text:bookmark-end text:name="pauseloop"/></text:h>
      <text:h text:style-name="Heading_20_3" text:outline-level="3"><text:bookmark-start text:name="__RefHeading___video_8"/><text:bookmark-start text:name="video"/>Video<text:bookmark-end text:name="__RefHeading___video_8"/><text:bookmark-end text:name="video"/></text:h>
      <text:p text:style-name="Text_20_body">Seamless loopendes Video, das als Endlosschleife zwischen Vorträgen in der Pause in den Livestream geschickt wird.</text:p>
      <text:list text:style-name="List_20_1" text:continue-numbering="false">
        <text:list-item>
          <text:p text:style-name="List_20_1_Content_First">Videoformat: 1920×1080 pixel, 25 FPS, h264 oder mpeg2</text:p>
        </text:list-item>
        <text:list-item>
          <text:p text:style-name="List_20_1_Content_Last">Audioformat: Keins. Pausenmusik ist vom loopenden Video unabhängig</text:p>
        </text:list-item>
      </text:list>
      <text:h text:style-name="Heading_20_3" text:outline-level="3"><text:bookmark-start text:name="__RefHeading___audio_9"/><text:bookmark-start text:name="audio"/>Audio<text:bookmark-end text:name="__RefHeading___audio_9"/><text:bookmark-end text:name="audio"/></text:h>
      <text:p text:style-name="Text_20_body">Musik, die in Pausen in den Livestream eingespielt wird.</text:p>
      <text:list text:style-name="List_20_1" text:continue-numbering="false">
        <text:list-item>
          <text:p text:style-name="LastListParagraph_List_20_1_Content_First">Audioformat: alles was ffmpeg lesen kann, wav, flac, aac, mp2, mp3</text:p>
        </text:list-item>
      </text:list>
      <text:h text:style-name="Heading_20_2" text:outline-level="2"><text:bookmark-start text:name="__RefHeading___streamlogo_10"/><text:bookmark-start text:name="streamlogo"/>Streamlogo<text:bookmark-end text:name="__RefHeading___streamlogo_10"/><text:bookmark-end text:name="streamlogo"/></text:h>
      <text:p text:style-name="Text_20_body">Overlay für Livestream. Kleines halbtransparentes Logo oben in einer Ecke</text:p>
      <text:list text:style-name="List_20_1" text:continue-numbering="false">
        <text:list-item>
          <text:p text:style-name="List_20_1_Content_First">Videoformat: statisches PNG, alpha channel ist zu empfehlen, 1920x1080px</text:p>
        </text:list-item>
        <text:list-item>
          <text:p text:style-name="List_20_1_Content">kann individuell pro Raum sein</text:p>
        </text:list-item>
        <text:list-item>
          <text:p text:style-name="List_20_1_Content_Last">kann zusätzlich auch für den Slides-Only-Stream individuell sein</text:p>
        </text:list-item>
      </text:list>
      <text:h text:style-name="Heading_20_2" text:outline-level="2"><text:bookmark-start text:name="__RefHeading___composebackground_11"/><text:bookmark-start text:name="composebackground"/>ComposeBackground<text:bookmark-end text:name="__RefHeading___composebackground_11"/><text:bookmark-end text:name="composebackground"/></text:h>
      <text:p text:style-name="Text_20_body">Der Videomischer Voctomix setzt aus Slides und Kamera zusammengesetzte Bilder zusammen, Slides in groß, Kamera klein daneben. </text:p>
      <text:list text:style-name="List_20_1" text:continue-numbering="false">
        <text:list-item>
          <text:p text:style-name="List_20_1_Content_First">Format: statische PNGs, 1920x1080px</text:p>
        </text:list-item>
        <text:list-item>
          <text:p text:style-name="List_20_1_Content">einzelne Dateien für</text:p>
          <text:list text:style-name="List_20_1">
            <text:list-item>
              <text:p text:style-name="List_20_1_Content">Lecture Mode</text:p>
            </text:list-item>
            <text:list-item>
              <text:p text:style-name="List_20_1_Content">Side by Side</text:p>
            </text:list-item>
            <text:list-item>
              <text:p text:style-name="List_20_1_Content">grün ist wo der hintergrund durchkommt, blau/rot sind die drübergelegten Kamerabilder/Slides</text:p>
            </text:list-item>
          </text:list>
        </text:list-item>
        <text:list-item>
          <text:p text:style-name="List_20_1_Content_Last">individuell pro Raum</text:p>
        </text:list-item>
      </text:list>
      <text:h text:style-name="Heading_20_3" text:outline-level="3"><text:bookmark-start text:name="__RefHeading___side_by_side_12"/><text:bookmark-start text:name="side_by_side"/>Side by Side<text:bookmark-end text:name="__RefHeading___side_by_side_12"/><text:bookmark-end text:name="side_by_side"/></text:h>
      <text:p text:style-name="Text_20_body"><draw:frame draw:style-name="media" draw:name="0" text:anchor-type="as-char" draw:z-index="0" svg:width="10.583333333333cm" svg:height="5.953125cm"><draw:image xlink:href="Pictures/5f13af595b75ab833a8acd89f8915ba3.png" xlink:type="simple" xlink:show="embed" xlink:actuate="onLoad"/></draw:frame></text:p>
      <text:h text:style-name="Heading_20_3" text:outline-level="3"><text:bookmark-start text:name="__RefHeading___lecture_mode_13"/><text:bookmark-start text:name="lecture_mode"/>Lecture Mode<text:bookmark-end text:name="__RefHeading___lecture_mode_13"/><text:bookmark-end text:name="lecture_mode"/></text:h>
      <text:p text:style-name="Text_20_body"><draw:frame draw:style-name="media" draw:name="1" text:anchor-type="as-char" draw:z-index="1" svg:width="10.583333333333cm" svg:height="5.953125cm"><draw:image xlink:href="Pictures/90592c60548b7f1bb2ce6146c99c7585.png" xlink:type="simple" xlink:show="embed" xlink:actuate="onLoad"/></draw:frame></text:p>
      <text:h text:style-name="Heading_20_2" text:outline-level="2"><text:bookmark-start text:name="__RefHeading___intro_14"/><text:bookmark-start text:name="intro"/>Intro<text:bookmark-end text:name="__RefHeading___intro_14"/><text:bookmark-end text:name="intro"/></text:h>
      <text:p text:style-name="Text_20_body">Kurze Videos, die an den Anfang jedes Talks gesetzt werden. Darin sind als Textelemente mindestens die Vortragenden und der Titel des Vortrags genannt.</text:p>
      <text:list text:style-name="List_20_1" text:continue-numbering="false">
        <text:list-item>
          <text:p text:style-name="List_20_1_Content_First">Dauer: zwischen 5 und 10 Sekunden</text:p>
        </text:list-item>
        <text:list-item>
          <text:p text:style-name="List_20_1_Content">Videoformat: 1920×1080 pixel, 25 FPS, h264 oder mpeg2</text:p>
        </text:list-item>
        <text:list-item>
          <text:p text:style-name="List_20_1_Content">Audioformat: optional, 48kHz, aac oder mp2</text:p>
        </text:list-item>
        <text:list-item>
          <text:p text:style-name="List_20_1_Content">Datenquelle: schedule.xml</text:p>
        </text:list-item>
        <text:list-item>
          <text:p text:style-name="List_20_1_Content">Dateiname: event id aus schedule.xml, eine Vdeodatei pro Vortrag</text:p>
        </text:list-item>
        <text:list-item>
          <text:p text:style-name="List_20_1_Content">Achtung! schedule.xml ändert sich während der Veranstaltung regelmäßig, es müssen also auch während der Veranstaltung noch intros neu erstellt werden können</text:p>
        </text:list-item>
        <text:list-item>
          <text:p text:style-name="List_20_1_Content">Software: <text:a xlink:type="simple" xlink:href="https://github.com/voc/intro-outro-generator" text:style-name="Internet_20_link" text:visited-style-name="Visited_20_Internet_20_Link">https://github.com/voc/intro-outro-generator</text:a></text:p>
        </text:list-item>
        <text:list-item>
          <text:p text:style-name="List_20_1_Content_Last">Designquelle: mehrere Möglichkeiten, sucht euch eine aus. Die erste und zweite sind am wenigsten aufwändig</text:p>
        </text:list-item>
      </text:list>
      <text:h text:style-name="Heading_20_3" text:outline-level="3"><text:bookmark-start text:name="__RefHeading___statisches_png_15"/><text:bookmark-start text:name="statisches_png"/>statisches PNG<text:bookmark-end text:name="__RefHeading___statisches_png_15"/><text:bookmark-end text:name="statisches_png"/></text:h>
      <text:list text:style-name="List_20_1" text:continue-numbering="false">
        <text:list-item>
          <text:p text:style-name="List_20_1_Content_First">nur noch Text drüberlegen und gut ist</text:p>
        </text:list-item>
        <text:list-item>
          <text:p text:style-name="List_20_1_Content">simpel</text:p>
        </text:list-item>
        <text:list-item>
          <text:p text:style-name="List_20_1_Content">einfach</text:p>
        </text:list-item>
        <text:list-item>
          <text:p text:style-name="List_20_1_Content_Last">kann überall laufen um auf abruf neue intros zu generieren</text:p>
        </text:list-item>
      </text:list>
      <text:h text:style-name="Heading_20_3" text:outline-level="3"><text:bookmark-start text:name="__RefHeading___svg_16"/><text:bookmark-start text:name="svg"/>svg<text:bookmark-end text:name="__RefHeading___svg_16"/><text:bookmark-end text:name="svg"/></text:h>
      <text:list text:style-name="List_20_1" text:continue-numbering="false">
        <text:list-item>
          <text:p text:style-name="List_20_1_Content_First">simpel</text:p>
        </text:list-item>
        <text:list-item>
          <text:p text:style-name="List_20_1_Content">gibt im intro/outro generator funktionen für einfache 2D-Animationen</text:p>
        </text:list-item>
        <text:list-item>
          <text:p text:style-name="List_20_1_Content_Last">kann überall laufen um auf abruf neue intros zu generieren</text:p>
        </text:list-item>
      </text:list>
      <text:h text:style-name="Heading_20_3" text:outline-level="3"><text:bookmark-start text:name="__RefHeading___blender_17"/><text:bookmark-start text:name="blender"/>blender<text:bookmark-end text:name="__RefHeading___blender_17"/><text:bookmark-end text:name="blender"/></text:h>
      <text:list text:style-name="List_20_1" text:continue-numbering="false">
        <text:list-item>
          <text:p text:style-name="List_20_1_Content_First">aufwändigere animationen</text:p>
        </text:list-item>
        <text:list-item>
          <text:p text:style-name="List_20_1_Content">lange Renderdauer</text:p>
        </text:list-item>
        <text:list-item>
          <text:p text:style-name="List_20_1_Content_Last">braucht GPU und Hardware, die nicht immer aufm Event vorhanden ist</text:p>
        </text:list-item>
      </text:list>
      <text:h text:style-name="Heading_20_3" text:outline-level="3"><text:bookmark-start text:name="__RefHeading___apple_motion_18"/><text:bookmark-start text:name="apple_motion"/>apple motion<text:bookmark-end text:name="__RefHeading___apple_motion_18"/><text:bookmark-end text:name="apple_motion"/></text:h>
      <text:list text:style-name="List_20_1" text:continue-numbering="false">
        <text:list-item>
          <text:p text:style-name="List_20_1_Content_First">Braucht einen mac</text:p>
        </text:list-item>
        <text:list-item>
          <text:p text:style-name="List_20_1_Content_Last">Status der Automatisierung unklar</text:p>
        </text:list-item>
      </text:list>
      <text:h text:style-name="Heading_20_3" text:outline-level="3"><text:bookmark-start text:name="__RefHeading___after_effects_19"/><text:bookmark-start text:name="after_effects"/>after effects<text:bookmark-end text:name="__RefHeading___after_effects_19"/><text:bookmark-end text:name="after_effects"/></text:h>
      <text:list text:style-name="List_20_1" text:continue-numbering="false">
        <text:list-item>
          <text:p text:style-name="List_20_1_Content_First">Windows</text:p>
        </text:list-item>
        <text:list-item>
          <text:p text:style-name="List_20_1_Content_Last">Status der Automatisierung unklar</text:p>
        </text:list-item>
      </text:list>
      <text:h text:style-name="Heading_20_2" text:outline-level="2"><text:bookmark-start text:name="__RefHeading___outro_20"/><text:bookmark-start text:name="outro"/>Outro<text:bookmark-end text:name="__RefHeading___outro_20"/><text:bookmark-end text:name="outro"/></text:h>
      <text:p text:style-name="Text_20_body">5-10 Sekunden Abspann am Ende des Vortragsvideos. Platz für eventuelle Danksagungen und wenns unbedingt sein muss Logos von Sponsoren u.ä.</text:p>
      <text:list text:style-name="List_20_1" text:continue-numbering="false">
        <text:list-item>
          <text:p text:style-name="List_20_1_Content_First">Üblicherweise ein Einheitsoutro, kann aber auch individuell pro Vortrag sein</text:p>
        </text:list-item>
        <text:list-item>
          <text:p text:style-name="List_20_1_Content">kann aus selber rendering-pipeline wie die Intros fallen</text:p>
        </text:list-item>
        <text:list-item>
          <text:p text:style-name="List_20_1_Content">alternativ aus einem statischen png ein Video machen</text:p>
        </text:list-item>
        <text:list-item>
          <text:p text:style-name="List_20_1_Content_Last">Video/Audioformat: siehe Intro</text:p>
        </text:list-item>
      </text:list>
      <text:h text:style-name="Heading_20_2" text:outline-level="2"><text:bookmark-start text:name="__RefHeading___lowerthird_21"/><text:bookmark-start text:name="lowerthird"/>Lowerthird<text:bookmark-end text:name="__RefHeading___lowerthird_21"/><text:bookmark-end text:name="lowerthird"/></text:h>
      <text:p text:style-name="Text_20_body">Englisch Lower Thirds. Eine Einblendung, die während der Vortrag läuft gezeigt werden kann. Aus den Nachrichten bekannt als das Band da unten wo Name und eine Info zur Persönlichkeit steht.</text:p>
      <text:list text:style-name="List_20_1" text:continue-numbering="false">
        <text:list-item>
          <text:p text:style-name="List_20_1_Content_First">Videoformat: einzelnes png pro vortrag, alpha channel ist zu empfehlen, 1920x1080px</text:p>
        </text:list-item>
        <text:list-item>
          <text:p text:style-name="List_20_1_Content_Last">Dateinamen: siehe <text:a xlink:type="simple" xlink:href="https://github.com/voc/voctomix/tree/main/voctocore#16143-select-overlays-from-a-schedule" text:style-name="Internet_20_link" text:visited-style-name="Visited_20_Internet_20_Link">https://github.com/voc/voctomix/tree/main/voctocore#16143-select-overlays-from-a-schedule</text:a></text:p>
        </text:list-item>
      </text:list>
      <text:h text:style-name="Heading_20_2" text:outline-level="2"><text:bookmark-start text:name="__RefHeading___infobeamer_22"/><text:bookmark-start text:name="infobeamer"/>Infobeamer<text:bookmark-end text:name="__RefHeading___infobeamer_22"/><text:bookmark-end text:name="infobeamer"/></text:h>
      <text:p text:style-name="Text_20_body">Infoscreen, der zwischen Vorträgen im Vortragssaal gezeigt wird. Vortragsprogramm wird da Zeitabhängig reingetemplated. Kann auch für Digital Signage woanders im Gebäude hergenommen werden.</text:p>
      <text:list text:style-name="List_20_1" text:continue-numbering="false">
        <text:list-item>
          <text:p text:style-name="List_20_1_Content_First">Vielfältige Designelemente möglich, im Rahmen dessen was die Lua- und Rendering-API von Info-Beamer erlaubt.</text:p>
        </text:list-item>
        <text:list-item>
          <text:p text:style-name="List_20_1_Content"><text:a xlink:type="simple" xlink:href="https://info-beamer.com/raspberry-pi-digital-signage-scheduled-player-4765.html" text:style-name="Internet_20_link" text:visited-style-name="Visited_20_Internet_20_Link">https://info-beamer.com/raspberry-pi-digital-signage-scheduled-player-4765.html</text:a></text:p>
        </text:list-item>
        <text:list-item>
          <text:p text:style-name="List_20_1_Content">verschiedene Hintergründe (optional, wir brauchen mindestens eins) für</text:p>
          <text:list text:style-name="List_20_1">
            <text:list-item>
              <text:p text:style-name="List_20_1_Content">Fahrplaninfos</text:p>
            </text:list-item>
            <text:list-item>
              <text:p text:style-name="List_20_1_Content">Konferenzinfos</text:p>
            </text:list-item>
            <text:list-item>
              <text:p text:style-name="List_20_1_Content">Social Media</text:p>
            </text:list-item>
            <text:list-item>
              <text:p text:style-name="List_20_1_Content">(Sponsoren)</text:p>
            </text:list-item>
          </text:list>
        </text:list-item>
        <text:list-item>
          <text:p text:style-name="List_20_1_Content">Animationsvideos für Wechsel zwischen Inhaltsbereichen</text:p>
          <text:list text:style-name="List_20_1">
            <text:list-item>
              <text:p text:style-name="List_20_1_Content">2-3s</text:p>
            </text:list-item>
          </text:list>
        </text:list-item>
        <text:list-item>
          <text:p text:style-name="List_20_1_Content_Last">Wir brauchen alle Designelemente einzeln als Bilder, auch Logos, Schriften etc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0::24:04</meta:creation-date>
    <dc:creator>Generated</dc:creator>
    <dc:date>2026-08-18T00::24:04</dc:date>
    <dc:language>en-US</dc:language>
    <meta:editing-cycles>1</meta:editing-cycles>
    <meta:editing-duration>PT0S</meta:editing-duration>
    <dc:title>howto:design-artefakte</dc:title>
  </office:meta>
</office:document-meta>
</file>