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ardware:wrts"/>= WRTs routers</text:p>
      <text:p text:style-name="Text_20_body">We got some OpenWRT based VPN gateways which we use to circumvent network obsticals like NATs or Firewalls.
At the moment we got:</text:p>
      <text:list text:style-name="List_20_1" text:continue-numbering="false">
        <text:list-item>
          <text:p text:style-name="List_20_1_Content_First">4x TP-Link TL-WDR3600 (s1-s4)</text:p>
        </text:list-item>
        <text:list-item>
          <text:p text:style-name="List_20_1_Content">1x TP-Link Archer C7 AC1750 (s6)</text:p>
        </text:list-item>
        <text:list-item>
          <text:p text:style-name="List_20_1_Content_Last">6x china something</text:p>
        </text:list-item>
      </text:list>
      <text:p text:style-name="Text_20_body"><text:a xlink:type="simple" xlink:href="https://c3voc.de/wiki/hardware:event-vpngw" text:style-name="Internet_20_link" text:visited-style-name="Visited_20_Internet_20_Link"> vpn documentation</text:a></text:p>
      <text:p text:style-name="Text_20_body">== Wifi Client Mode</text:p>
      <text:p text:style-name="Text_20_body">=== WPA Enterprise / PEAP</text:p>
      <text:p text:style-name="Text_20_body">The default install is not capable authenticating to a WPA PEAP wireless network. You will need to deinstall the wpad-mini package and replace it with the full wpa-supplicant version. According to <text:a xlink:type="simple" xlink:href="https://wiki.openwrt.org/doc/uci/wireless/encryption#configure_wpa2_enterprise_client_peap-gtc_using_one_time_password_otp" text:style-name="Internet_20_link" text:visited-style-name="Visited_20_Internet_20_Link">https://wiki.openwrt.org/doc/uci/wireless/encryption#configure_wpa2_enterprise_client_peap-gtc_using_one_time_password_otp</text:a> <text:span text:style-name="Emphasis">(untested)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8::29:06</meta:creation-date>
    <dc:creator>Generated</dc:creator>
    <dc:date>2026-09-15T18::29:06</dc:date>
    <dc:language>en-US</dc:language>
    <meta:editing-cycles>1</meta:editing-cycles>
    <meta:editing-duration>PT0S</meta:editing-duration>
    <dc:title>hardware:wrts</dc:title>
  </office:meta>
</office:document-meta>
</file>