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rdware:viri-esp"/>= Viri ESP</text:p>
      <text:p text:style-name="Text_20_body">Viri-ESP is a ESP-32 based hardware project for making our alert system inside the VOC office easy to deploy when the voc2dmx hardware is not around.</text:p>
      <text:p text:style-name="Text_20_body">The source code for the ESP-IDF based version (the newer one) can be found <text:a xlink:type="simple" xlink:href="https://forgejo.c3voc.de/voc/viri-leds-idf" text:style-name="Internet_20_link" text:visited-style-name="Visited_20_Internet_20_Link">on our git forge</text:a>.</text:p>
      <text:p text:style-name="Text_20_body">The old code for the platformio based version can be found <text:a xlink:type="simple" xlink:href="https://forgejo.c3voc.de/voc/viri-leds-c" text:style-name="Internet_20_link" text:visited-style-name="Visited_20_Internet_20_Link">here</text:a>.</text:p>
      <text:p text:style-name="Text_20_body">== Hardware</text:p>
      <text:p text:style-name="Text_20_body">The hardware itself is just a ESP-32 based devboard. There, a JST SM male connector is soldered onto the ESP-32 (red to VIN, white to GND, green to GPIO5). This way, the ESP can be powered via the LED strip.</text:p>
      <text:p text:style-name="Text_20_body">If the strip is not 5V, do not connect the red wire to VIN!</text:p>
      <text:p text:style-name="Text_20_body">=== Compatible LED strips</text:p>
      <text:p text:style-name="Text_20_body">The first test of the hardware was doing GLT26. There we used a WS2812B 5V LED strip. While in theory with a bit of modifications the ESP-32 would of course work with ledstrips with higher voltage, 5V is ideal because it also is the right voltage for the ESP-32 devboards and is easily available through USB.</text:p>
      <text:p text:style-name="Text_20_body">It is recommended to solder on a USB-C PD trigger pcb to the red and white wires of the LED strip on the start of the ledstrip. This way the ESP-32 is getting powered through the JST connector.</text:p>
      <text:p text:style-name="Text_20_body">== Web-U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31:56</meta:creation-date>
    <dc:creator>Generated</dc:creator>
    <dc:date>2026-08-12T19::31:56</dc:date>
    <dc:language>en-US</dc:language>
    <meta:editing-cycles>1</meta:editing-cycles>
    <meta:editing-duration>PT0S</meta:editing-duration>
    <dc:title>hardware:viri-esp</dc:title>
  </office:meta>
</office:document-meta>
</file>