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video-pis"/><text:bookmark-start text:name="__RefHeading___video-pis_1"/><text:bookmark-start text:name="video-pis"/>Video-Pis<text:bookmark-end text:name="__RefHeading___video-pis_1"/><text:bookmark-end text:name="video-pis"/></text:h>
      <text:p text:style-name="Text_20_body">Research-documentation for H264-encoding and streaming with Raspberry Pis.</text:p>
      <text:h text:style-name="Heading_20_2" text:outline-level="2"><text:bookmark-start text:name="__RefHeading___gstreamer_with_auvidea_b101_hdmi-csi2-bridge_2"/><text:bookmark-start text:name="gstreamer_with_auvidea_b101_hdmi-csi2-bridge"/>gstreamer with Auvidea B101 HDMI-CSI2-Bridge<text:bookmark-end text:name="__RefHeading___gstreamer_with_auvidea_b101_hdmi-csi2-bridge_2"/><text:bookmark-end text:name="gstreamer_with_auvidea_b101_hdmi-csi2-bridge"/></text:h>
      <text:list text:style-name="List_20_1" text:continue-numbering="false">
        <text:list-item>
          <text:p text:style-name="List_20_1_Content_First">max. supported resolution: 1080p30. <text:a xlink:type="simple" xlink:href="https://forums.raspberrypi.com/viewtopic.php?t=268787" text:style-name="Internet_20_link" text:visited-style-name="Visited_20_Internet_20_Link">Theoretically</text:a> CSI-2 with two lanes (card-sized RPis; CM4-module has 4 lanes!) should be capable of handling 1080p50 in UYVY colorspace, but this fails so far, even as UYVY seems to be in use. (It's unclear if everything will literally melt, too ;)</text:p>
        </text:list-item>
        <text:list-item>
          <text:p text:style-name="List_20_1_Content">The iframe-peroid of 2 frames is quiet aggressive.</text:p>
        </text:list-item>
        <text:list-item>
          <text:p text:style-name="List_20_1_Content_Last">I/O-mode = auto. Result unclear, it seems popular stating DMAbuf here. Investigate!</text:p>
        </text:list-item>
      </text:list>
      <text:p text:style-name="Text_20_body">Hint: For better reading pipelines are described as pipeline files which one can use with <text:span text:style-name="Source_20_Text">cat pipeline-file.txt | xargs gst-launch-1.0</text:span>.</text:p>
      <text:h text:style-name="Heading_20_3" text:outline-level="3"><text:bookmark-start text:name="__RefHeading___smpte2022-1_fec_streaming_multicast_unicast_audio_and_display-loop-out_included_3"/><text:bookmark-start text:name="smpte2022-1_fec_streaming_multicast_unicast_audio_and_display-loop-out_included"/>SMPTE2022-1 FEC streaming (multicast/unicast), audio and display-loop-out included<text:bookmark-end text:name="__RefHeading___smpte2022-1_fec_streaming_multicast_unicast_audio_and_display-loop-out_included_3"/><text:bookmark-end text:name="smpte2022-1_fec_streaming_multicast_unicast_audio_and_display-loop-out_included"/></text:h>
      <text:p text:style-name="Text_20_body">Since 2020 there is an implementation of SMPTE 2022-1 in gstreamer, done in MPEGTS via UDP with 2D-FEC: <text:a xlink:type="simple" xlink:href="https://mathieuduponchelle.github.io/2020-10-09-SMPTE-2022-1-2D-Forward-Error-Correction-in-GStreamer.html" text:style-name="Internet_20_link" text:visited-style-name="Visited_20_Internet_20_Link">blog-post by Mathieu</text:a>. </text:p>
      <text:p text:style-name="Text_20_body">Documentation: <text:a xlink:type="simple" xlink:href="https://gstreamer.freedesktop.org/documentation/rtpmanager/rtpst2022-1-fecdec.html" text:style-name="Internet_20_link" text:visited-style-name="Visited_20_Internet_20_Link">rtpst2022-1-fecdec</text:a>, <text:a xlink:type="simple" xlink:href="https://gstreamer.freedesktop.org/documentation/rtpmanager/rtpst2022-1-fecenc.html" text:style-name="Internet_20_link" text:visited-style-name="Visited_20_Internet_20_Link">rtpst2022-1-fecenc</text:a></text:p>
      <text:list text:style-name="List_20_1" text:continue-numbering="false">
        <text:list-item>
          <text:p text:style-name="List_20_1_Content_First">Tested by wtf with an Raspberry Pi 4B+ with Raspberry Pi OS 2023-10-10, Debian Bookworm each, in March 2024.</text:p>
        </text:list-item>
        <text:list-item>
          <text:p text:style-name="List_20_1_Content">Works per multicast as well as per unicast.</text:p>
        </text:list-item>
        <text:list-item>
          <text:p text:style-name="List_20_1_Content">Latency: ca. 1 second</text:p>
        </text:list-item>
        <text:list-item>
          <text:p text:style-name="List_20_1_Content">Receiver needs a static route towards 224.0.0.0/4 on eth0 in order to receive multicast.</text:p>
        </text:list-item>
        <text:list-item>
          <text:p text:style-name="List_20_1_Content">Receiver needs to be started before (first) launch of sender. Help needed! <text:a xlink:type="simple" xlink:href="https://github.com/MathieuDuponchelle/MathieuDuponchelle.github.io/issues/11" text:style-name="Internet_20_link" text:visited-style-name="Visited_20_Internet_20_Link">Issue at Mathieu</text:a>.</text:p>
        </text:list-item>
        <text:list-item>
          <text:p text:style-name="List_20_1_Content_Last">Don't forget to remove “netsim drop-probability=0.01” before flight!</text:p>
        </text:list-item>
      </text:list>
      <text:p text:style-name="Text_20_body">Sender, using audio from HDMI-In and sending video-input to first HDMI-display port:</text:p>
      <text:p text:style-name="Preformatted_20_Text"><text:s text:c="2"/>rtpbin <text:line-break/><text:s text:c="4"/>name=rtp <text:line-break/><text:s text:c="4"/>fec-encoders='fec,0="rtpst2022-1-fecenc\ rows\=4\ columns\=4";'<text:line-break/><text:s text:c="2"/><text:line-break/><text:s text:c="2"/>v4l2src <text:line-break/><text:s text:c="4"/>device=/dev/video0 <text:line-break/><text:s text:c="4"/>io-mode=0<text:line-break/><text:s text:c="4"/>do-timestamp=true <text:line-break/><text:s text:c="2"/>! "video/x-raw,framerate=30/1,format=UYVY,colorimetry=bt601"<text:line-break/><text:s text:c="2"/>! tee <text:line-break/><text:s text:c="4"/>name=input<text:line-break/><text:s text:c="2"/>! v4l2h264enc<text:line-break/><text:s text:c="4"/>output-io-mode=0 <text:line-break/><text:s text:c="4"/>extra-controls="controls,h264_profile=4,h264_level=11,video_bitrate=15000000,video_bitrate_mode=0,h264_i_frame_period=2;" <text:line-break/><text:s text:c="2"/>! "video/x-h264,profile=high, level=(string)4" <text:line-break/><text:s text:c="2"/>! h264parse <text:line-break/><text:s text:c="2"/>! mpegtsmux <text:line-break/><text:s text:c="4"/>name=mux <text:line-break/><text:s text:c="2"/>! rtpmp2tpay <text:line-break/><text:s text:c="4"/>ssrc=0 <text:line-break/><text:s text:c="2"/>! rtp.send_rtp_sink_0<text:line-break/><text:s text:c="2"/><text:line-break/><text:s text:c="2"/>rtp.send_rtp_src_0 <text:line-break/><text:s text:c="2"/>! udpsink <text:line-break/><text:s text:c="4"/>host=224.0.23.1 <text:line-break/><text:s text:c="4"/>port=5000 <text:line-break/><text:s text:c="4"/>multicast-iface=eth0 <text:line-break/><text:s text:c="2"/><text:line-break/><text:s text:c="2"/>rtp.send_fec_src_0_0 <text:line-break/><text:s text:c="2"/>! udpsink <text:line-break/><text:s text:c="4"/>host=224.0.23.1 <text:line-break/><text:s text:c="4"/>port=5002 <text:line-break/><text:s text:c="4"/>async=false <text:line-break/><text:s text:c="4"/>multicast-iface=eth0<text:line-break/><text:s text:c="2"/><text:line-break/><text:s text:c="2"/>rtp.send_fec_src_0_1 <text:line-break/><text:s text:c="2"/>! udpsink <text:line-break/><text:s text:c="4"/>host=224.0.23.1 <text:line-break/><text:s text:c="4"/>port=5004 <text:line-break/><text:s text:c="4"/>async=false <text:line-break/><text:s text:c="4"/>multicast-iface=eth0<text:line-break/><text:s text:c="2"/><text:line-break/><text:s text:c="2"/>alsasrc<text:line-break/><text:s text:c="4"/>device=hw:tc358743 <text:line-break/><text:s text:c="4"/>do-timestamp=true <text:line-break/><text:s text:c="2"/>! "audio/x-raw,format=S16LE,rate=48000,channels=2" <text:line-break/><text:s text:c="2"/>! audioconvert <text:line-break/><text:s text:c="2"/>! voaacenc <text:line-break/><text:s text:c="4"/>bitrate=48000 <text:line-break/><text:s text:c="2"/>! aacparse <text:line-break/><text:s text:c="2"/>! queue <text:line-break/><text:s text:c="2"/>! mux.<text:line-break/><text:s text:c="2"/><text:line-break/><text:s text:c="2"/>input. <text:line-break/><text:s text:c="2"/>! queue <text:line-break/><text:s text:c="2"/>! videoconvert <text:line-break/><text:s text:c="2"/>! fbdevsink <text:line-break/><text:s text:c="4"/>device="/dev/fb0" <text:line-break/><text:s text:c="4"/>sync=false</text:p>
      <text:p text:style-name="Text_20_body">Receiver, with audio-out on Headphone-jack:</text:p>
      <text:p text:style-name="Preformatted_20_Text"><text:s text:c="2"/>rtpbin <text:line-break/><text:s text:c="4"/>latency=100 <text:line-break/><text:s text:c="4"/>fec-decoders='fec,0="rtpst2022-1-fecdec\ size-time\=100000000";' <text:line-break/><text:s text:c="4"/>name=rtp<text:line-break/><text:s text:c="6"/><text:line-break/><text:s text:c="2"/>udpsrc <text:line-break/><text:s text:c="4"/>address=224.0.23.1 <text:line-break/><text:s text:c="4"/>port=5002 <text:line-break/><text:s text:c="4"/>caps="application/x-rtp, payload=96" <text:line-break/><text:s text:c="2"/>! queue <text:line-break/><text:s text:c="2"/>! rtp.recv_fec_sink_0_0<text:line-break/><text:s text:c="2"/><text:line-break/><text:s text:c="2"/>udpsrc<text:line-break/><text:s text:c="4"/>address=224.0.23.1 <text:line-break/><text:s text:c="4"/>port=5004 <text:line-break/><text:s text:c="4"/>caps="application/x-rtp, payload=96" <text:line-break/><text:s text:c="2"/>! queue <text:line-break/><text:s text:c="2"/>! rtp.recv_fec_sink_0_1<text:line-break/><text:s text:c="2"/><text:line-break/><text:s text:c="2"/>udpsrc<text:line-break/><text:s text:c="4"/>address=224.0.23.1<text:line-break/><text:s text:c="4"/>port=5000<text:line-break/><text:s text:c="4"/>caps="application/x-rtp, media=video, clock-rate=90000, encoding-name=mp2t, payload=33" <text:line-break/><text:s text:c="2"/>! queue <text:line-break/><text:s text:c="2"/>! netsim <text:line-break/><text:s text:c="6"/>drop-probability=0.01 <text:line-break/><text:s text:c="2"/>! rtp.recv_rtp_sink_0<text:line-break/><text:s text:c="2"/><text:line-break/><text:s text:c="2"/>rtp. <text:line-break/><text:s text:c="2"/>! queue <text:line-break/><text:s text:c="2"/>! decodebin <text:line-break/><text:s text:c="6"/>name=decode<text:line-break/><text:s text:c="2"/>! videoconvert <text:line-break/><text:s text:c="2"/>! queue <text:line-break/><text:s text:c="2"/>! kmssink<text:line-break/><text:s text:c="2"/><text:line-break/><text:s text:c="2"/>decode. <text:line-break/><text:s text:c="2"/>! audioconvert <text:line-break/><text:s text:c="2"/>! queue <text:line-break/><text:s text:c="2"/>! alsasink <text:line-break/><text:s text:c="6"/>card-name="bcm2835 Headphones"</text:p>
      <text:h text:style-name="Heading_20_3" text:outline-level="3"><text:bookmark-start text:name="__RefHeading___srt_streaming_unicast_audio_and_display-loop-out_included_4"/><text:bookmark-start text:name="srt_streaming_unicast_audio_and_display-loop-out_included"/>SRT streaming (unicast), audio and display-loop-out included<text:bookmark-end text:name="__RefHeading___srt_streaming_unicast_audio_and_display-loop-out_included_4"/><text:bookmark-end text:name="srt_streaming_unicast_audio_and_display-loop-out_included"/></text:h>
      <text:list text:style-name="List_20_1" text:continue-numbering="false">
        <text:list-item>
          <text:p text:style-name="List_20_1_Content_First">Tested by wtf with an Raspberry Pi 4B+ with Raspberry Pi OS 2023-10-10, Debian Bookworm each, in March 2024.</text:p>
        </text:list-item>
        <text:list-item>
          <text:p text:style-name="List_20_1_Content">Latency: ca. 0.7 seconds</text:p>
        </text:list-item>
        <text:list-item>
          <text:p text:style-name="List_20_1_Content">SRT-desired latency is with 40ms VERY aggressive! The suggested value is 2.5 times the round-trip-time (RTT) between both hosts.</text:p>
        </text:list-item>
        <text:list-item>
          <text:p text:style-name="List_20_1_Content_Last">starting/restarting-order seems strange and needs to be investigated.</text:p>
        </text:list-item>
      </text:list>
      <text:p text:style-name="Text_20_body">Sender, using audio from HDMI-In and sending video-input to display:</text:p>
      <text:p text:style-name="Preformatted_20_Text"><text:s text:c="2"/>v4l2src <text:line-break/><text:s text:c="6"/>device=/dev/video0 <text:line-break/><text:s text:c="6"/>io-mode=0 <text:line-break/><text:s text:c="6"/>do-timestamp=true <text:line-break/><text:s text:c="2"/>! "video/x-raw,framerate=30/1,format=UYVY,colorimetry=bt601" <text:line-break/><text:s text:c="2"/>! tee <text:line-break/><text:s text:c="6"/>name=input<text:line-break/><text:s text:c="2"/>! v4l2h264enc <text:line-break/><text:s text:c="6"/>output-io-mode=0 <text:line-break/><text:s text:c="6"/>extra-controls="controls,h264_profile=4,h264_level=11,video_bitrate=15000000,video_bitrate_mode=0,h264_i_frame_period=2;"<text:line-break/><text:s text:c="2"/>! "video/x-h264,profile=high, level=(string)4"<text:line-break/><text:s text:c="2"/>! mpegtsmux <text:line-break/><text:s text:c="6"/>name=mux <text:line-break/><text:s text:c="2"/>! srtsink <text:line-break/><text:s text:c="6"/>uri=srt://:8888 <text:line-break/><text:s text:c="6"/>latency=40 <text:line-break/><text:s text:c="6"/>mode=listener <text:line-break/><text:s text:c="6"/>wait-for-connection=true<text:line-break/><text:s text:c="2"/><text:line-break/><text:s text:c="2"/>input. <text:line-break/><text:s text:c="2"/>! queue <text:line-break/><text:s text:c="2"/>! videoconvert <text:line-break/><text:s text:c="2"/>! fbdevsink <text:line-break/><text:s text:c="6"/>sync=false<text:line-break/><text:s text:c="2"/><text:line-break/><text:s text:c="2"/>alsasrc <text:line-break/><text:s text:c="6"/>device=hw:tc358743 <text:line-break/><text:s text:c="6"/>do-timestamp=true <text:line-break/><text:s text:c="2"/>! "audio/x-raw,format=S16LE,rate=48000,channels=2" <text:line-break/><text:s text:c="2"/>! audioconvert <text:line-break/><text:s text:c="2"/>! voaacenc <text:line-break/><text:s text:c="6"/>bitrate=48000 <text:line-break/><text:s text:c="2"/>! aacparse <text:line-break/><text:s text:c="2"/>! queue <text:line-break/><text:s text:c="2"/>! mux. </text:p>
      <text:p text:style-name="Text_20_body">Receiver, with audio-out on Headphone-jack:</text:p>
      <text:p text:style-name="Preformatted_20_Text"><text:s text:c="2"/>srtclientsrc <text:line-break/><text:s text:c="6"/>latency=20 <text:line-break/><text:s text:c="6"/>mode=caller <text:line-break/><text:s text:c="6"/>uri=srt://${ipAddress}:8888 <text:line-break/><text:s text:c="2"/>! tsdemux <text:line-break/><text:s text:c="6"/>latency=40 <text:line-break/><text:s text:c="6"/>name=demux <text:line-break/><text:s text:c="2"/><text:line-break/><text:s text:c="2"/>demux. <text:line-break/><text:s text:c="2"/>! queue <text:line-break/><text:s text:c="2"/>! decodebin <text:line-break/><text:s text:c="6"/>name=decode <text:line-break/><text:s text:c="2"/>! videoconvert <text:line-break/><text:s text:c="2"/>! queue <text:line-break/><text:s text:c="2"/>! kmssink<text:line-break/><text:s text:c="2"/><text:line-break/><text:s text:c="2"/>demux. <text:line-break/><text:s text:c="2"/>! queue <text:line-break/><text:s text:c="2"/>! avdec_aac <text:line-break/><text:s text:c="2"/>! audioconvert <text:line-break/><text:s text:c="2"/>! alsasink <text:line-break/><text:s text:c="6"/>card-name="bcm2835 Headphones"</text:p>
      <text:h text:style-name="Heading_20_3" text:outline-level="3"><text:bookmark-start text:name="__RefHeading___rist_streaming_multicast_unicast_audio_and_display-loop-out_included_5"/><text:bookmark-start text:name="rist_streaming_multicast_unicast_audio_and_display-loop-out_included"/>RIST streaming (multicast/unicast), audio and display-loop-out included<text:bookmark-end text:name="__RefHeading___rist_streaming_multicast_unicast_audio_and_display-loop-out_included_5"/><text:bookmark-end text:name="rist_streaming_multicast_unicast_audio_and_display-loop-out_included"/></text:h>
      <text:p text:style-name="Text_20_body">RIST seems to be the new kid around the corner of SRT. No FEC, but re-transmission-requests with RTCP, which shall work via multicast, too?</text:p>
      <text:list text:style-name="List_20_1" text:continue-numbering="false">
        <text:list-item>
          <text:p text:style-name="List_20_1_Content_First">Tested by wtf with an Raspberry Pi 4B+ with Raspberry Pi OS 2023-10-10, Debian Bookworm each, in March 2024.</text:p>
        </text:list-item>
        <text:list-item>
          <text:p text:style-name="List_20_1_Content">Latency: reducable to 0.5s</text:p>
        </text:list-item>
        <text:list-item>
          <text:p text:style-name="List_20_1_Content_Last">most errors</text:p>
        </text:list-item>
      </text:list>
      <text:p text:style-name="Text_20_body">Sender, using audio from HDMI-In and sending video-input to display:</text:p>
      <text:p text:style-name="Preformatted_20_Text"><text:s text:c="2"/>v4l2src <text:line-break/><text:s text:c="6"/>device=/dev/video0 <text:line-break/><text:s text:c="6"/>io-mode=0 <text:line-break/><text:s text:c="6"/>do-timestamp=true <text:line-break/><text:s text:c="2"/>! "video/x-raw,framerate=30/1,format=UYVY,colorimetry=bt601" <text:line-break/><text:s text:c="2"/>! tee <text:line-break/><text:s text:c="6"/>name=input <text:line-break/><text:s text:c="2"/>! v4l2h264enc <text:line-break/><text:s text:c="6"/>output-io-mode=0 <text:line-break/><text:s text:c="6"/>extra-controls="controls,h264_profile=4,h264_level=11,video_bitrate=15000000,video_bitrate_mode=0,h264_i_frame_period=2,sequence_header_mode=0;" <text:line-break/><text:s text:c="2"/>! "video/x-h264,profile=high, level=(string)4" <text:line-break/><text:s text:c="2"/>! mpegtsmux <text:line-break/><text:s text:c="6"/>name=mux <text:line-break/><text:s text:c="2"/>! rtpmp2tpay <text:line-break/><text:s text:c="2"/>! ristsink <text:line-break/><text:s text:c="6"/>address=224.0.23.1 <text:line-break/><text:s text:c="6"/>port=5004 <text:line-break/><text:s text:c="6"/>multicast-iface=eth0<text:line-break/><text:s text:c="2"/><text:line-break/><text:s text:c="2"/>input. <text:line-break/><text:s text:c="2"/>! queue <text:line-break/><text:s text:c="2"/>! videoconvert <text:line-break/><text:s text:c="2"/>! fbdevsink <text:line-break/><text:s text:c="6"/>sync=false \<text:line-break/><text:s text:c="6"/><text:line-break/><text:s text:c="2"/>alsasrc <text:line-break/><text:s text:c="6"/>device=hw:tc358743 <text:line-break/><text:s text:c="6"/>do-timestamp=true <text:line-break/><text:s text:c="2"/>! "audio/x-raw,format=S16LE,rate=48000,channels=2" <text:line-break/><text:s text:c="2"/>! audioconvert <text:line-break/><text:s text:c="2"/>! voaacenc <text:line-break/><text:s text:c="6"/>bitrate=48000 <text:line-break/><text:s text:c="2"/>! aacparse <text:line-break/><text:s text:c="2"/>! queue <text:line-break/><text:s text:c="2"/>! mux.</text:p>
      <text:p text:style-name="Text_20_body">Receiver, with audio-out on headphone-jack:</text:p>
      <text:p text:style-name="Preformatted_20_Text"><text:s text:c="2"/>ristsrc <text:line-break/><text:s text:c="6"/>address=224.0.23.1 <text:line-break/><text:s text:c="6"/>receiver-buffer=200 <text:line-break/><text:s text:c="6"/>reorder-section=20 <text:line-break/><text:s text:c="2"/>! rtpmp2tdepay <text:line-break/><text:s text:c="2"/>! tsdemux <text:line-break/><text:s text:c="6"/>latency=50 <text:line-break/><text:s text:c="6"/>name=demux <text:line-break/><text:s text:c="2"/><text:line-break/><text:s text:c="2"/>demux. <text:line-break/><text:s text:c="2"/>! queue <text:line-break/><text:s text:c="2"/>! decodebin <text:line-break/><text:s text:c="6"/>name=decode <text:line-break/><text:s text:c="2"/>! videoconvert <text:line-break/><text:s text:c="2"/>! queue <text:line-break/><text:s text:c="2"/>! kmssink<text:line-break/><text:s text:c="2"/><text:line-break/><text:s text:c="2"/>demux. <text:line-break/><text:s text:c="2"/>! queue <text:line-break/><text:s text:c="2"/>! avdec_aac <text:line-break/><text:s text:c="2"/>! audioconvert <text:line-break/><text:s text:c="2"/>! alsasink <text:line-break/><text:s text:c="6"/>card-name="bcm2835 Headphones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08:38</meta:creation-date>
    <dc:creator>Generated</dc:creator>
    <dc:date>2026-08-14T00::08:38</dc:date>
    <dc:language>en-US</dc:language>
    <meta:editing-cycles>1</meta:editing-cycles>
    <meta:editing-duration>PT0S</meta:editing-duration>
    <dc:title>hardware:video-pis</dc:title>
  </office:meta>
</office:document-meta>
</file>