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d25591edd17c702bfab0deaac1d7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touchmix-8"/>QSC TouchMix-8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numbers </text:p>
          </table:table-cell>
          <table:table-cell office:value-type="string" table:style-name="tableheader"/>
        </table:table-row>
      </table:table>
      <text:p text:style-name="Text_20_body">47 µF 63V 105C∘ 12<text:span text:style-name="Emphasis">6,5mm (3mm pin)| 1-3, 5-29, 38-41, 44-53 ||
1000 µF 10V 85C∘ 13,5</text:span>10mm (5mm pin)| 30-37 ||
330 µF 25V 13,5*10mm (5mm pin)| 42-43 ||</text:p>
      <text:p text:style-name="Text_20_body"><draw:frame draw:style-name="media" draw:name="{{:hardware:img_20201104_185155.jpg?400| Legend" text:anchor-type="as-char" draw:z-index="0" svg:width="15.875cm"><draw:text-box><text:p text:style-name="legendcenter"><draw:frame draw:style-name="media" draw:name="{{:hardware:img_20201104_185155.jpg?400|" text:anchor-type="as-char" draw:z-index="0" svg:width="15.875cm" svg:height="8.9296875cm"><draw:image xlink:href="Pictures/2fd25591edd17c702bfab0deaac1d7e1.jpg" xlink:type="simple" xlink:show="embed" xlink:actuate="onLoad"/></draw:frame>{{:hardware:img_20201104_185155.jpg?400|</text:p></draw:text-box></draw:frame>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3::31:22</meta:creation-date>
    <dc:creator>Generated</dc:creator>
    <dc:date>2026-08-25T13::31:22</dc:date>
    <dc:language>en-US</dc:language>
    <meta:editing-cycles>1</meta:editing-cycles>
    <meta:editing-duration>PT0S</meta:editing-duration>
    <dc:title>hardware:touchmix-8</dc:title>
  </office:meta>
</office:document-meta>
</file>