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ardware:status"/>= Hardware status</text:p>
      <text:p text:style-name="Text_20_body">This page lists the temporary and constant differences between all cases. When something broke and can not be repaired either order it directly or add it the <text:a xlink:type="simple" xlink:href="https://c3voc.de/wiki/shopping" text:style-name="Internet_20_link" text:visited-style-name="Visited_20_Internet_20_Link">Shopping</text:a> page – neitherless add it here, so we have a global overview. </text:p>
      <text:p text:style-name="Text_20_body">== Lecture room cases (first generation: Case 1 – 4)</text:p>
      <text:p text:style-name="Text_20_body"><text:a xlink:type="simple" xlink:href="https://c3voc.de/wiki/hardware:room-case#contents" text:style-name="Internet_20_link" text:visited-style-name="Visited_20_Internet_20_Link">inventory listing</text:a></text:p>
      <text:p text:style-name="Text_20_body">New capture cards since 2017-11 geekend:</text:p>
      <text:list text:style-name="List_20_1" text:continue-numbering="false">
        <text:list-item>
          <text:p text:style-name="List_20_1_Content_First">1x Blackmagic Design Decklink Duo 2</text:p>
          <text:list text:style-name="List_20_1">
            <text:list-item>
              <text:p text:style-name="List_20_1_Content">4x SDI in/out – currently only two usable</text:p>
            </text:list-item>
          </text:list>
        </text:list-item>
        <text:list-item>
          <text:p text:style-name="List_20_1_Content">2x Blackmagic Design Decklink Mini Recorder</text:p>
          <text:list text:style-name="List_20_1">
            <text:list-item>
              <text:p text:style-name="List_20_1_Content_Last">1x SDI in xor HDMI in</text:p>
            </text:list-item>
          </text:list>
        </text:list-item>
      </text:list>
      <text:p text:style-name="Text_20_body">=== Case 1
additional</text:p>
      <text:list text:style-name="List_20_1" text:continue-numbering="false">
        <text:list-item>
          <text:p text:style-name="List_20_1_Content_First"><text:span text:style-name="del">Tally-Set with Raspberry Pi, USB headset and power supply</text:span> now centralised…</text:p>
        </text:list-item>
        <text:list-item>
          <text:p text:style-name="List_20_1_Content_Last">SD: 1x 128GB, 2x 64 GB, 2x 32GB</text:p>
        </text:list-item>
      </text:list>
      <text:p text:style-name="Text_20_body">missing/broken</text:p>
      <text:list text:style-name="List_20_1" text:continue-numbering="false">
        <text:list-item>
          <text:p text:style-name="List_20_1_Content_First"><text:span text:style-name="del">Minion</text:span> was replaced with 2nd generation minion</text:p>
        </text:list-item>
        <text:list-item>
          <text:p text:style-name="List_20_1_Content"><text:span text:style-name="del">IP Phone (Snom)</text:span> was replaced with another model</text:p>
        </text:list-item>
        <text:list-item>
          <text:p text:style-name="List_20_1_Content">Klinke-Klinke Kabel in Raumfarbe</text:p>
        </text:list-item>
        <text:list-item>
          <text:p text:style-name="List_20_1_Content">2x Adapter Cinch auf Klinke (für obiges Kabel)</text:p>
        </text:list-item>
        <text:list-item>
          <text:p text:style-name="List_20_1_Content"><text:span text:style-name="del">Ethernet-Kabel blau (0.3m)</text:span> irrelevant</text:p>
        </text:list-item>
        <text:list-item>
          <text:p text:style-name="List_20_1_Content">Ethernet-Kabel orange (1,5m) → take spare cable from “Regie 1”-Auerbox</text:p>
        </text:list-item>
        <text:list-item>
          <text:p text:style-name="List_20_1_Content_Last"><text:span text:style-name="del">Audio (XLR) Kappe für Kamera</text:span> will not be replaced</text:p>
        </text:list-item>
      </text:list>
      <text:p text:style-name="Text_20_body">=== Case 2
notes:</text:p>
      <text:list text:style-name="List_20_1" text:continue-numbering="false">
        <text:list-item>
          <text:p text:style-name="List_20_1_Content_First">XLR cables from different vendor</text:p>
        </text:list-item>
        <text:list-item>
          <text:p text:style-name="List_20_1_Content_Last">SD Cards: <text:span text:style-name="Strong_20_Emphasis">TODO</text:span></text:p>
        </text:list-item>
      </text:list>
      <text:p text:style-name="Text_20_body">additional:</text:p>
      <text:list text:style-name="List_20_1" text:continue-numbering="false">
        <text:list-item>
          <text:p text:style-name="LastListParagraph_List_20_1_Content_First">1x HDMI Splitter 1×2</text:p>
        </text:list-item>
      </text:list>
      <text:p text:style-name="Text_20_body">=== Case 3
notes</text:p>
      <text:list text:style-name="List_20_1" text:continue-numbering="false">
        <text:list-item>
          <text:p text:style-name="List_20_1_Content_First">kein HDMI-Splitter 1×2</text:p>
        </text:list-item>
        <text:list-item>
          <text:p text:style-name="List_20_1_Content_Last">SD-Karten: 1x 128GB, 1x 64GB, 2x 32GB</text:p>
        </text:list-item>
      </text:list>
      <text:p text:style-name="Text_20_body">missing</text:p>
      <text:list text:style-name="List_20_1" text:continue-numbering="false">
        <text:list-item>
          <text:p text:style-name="List_20_1_Content_First">2x 3,5mm-Stereo-Klinke → Stereo-Cinch + 4x Cinch→ Mono-Klinke Adapter</text:p>
        </text:list-item>
        <text:list-item>
          <text:p text:style-name="List_20_1_Content">DVI → HDMI Kabel</text:p>
        </text:list-item>
        <text:list-item>
          <text:p text:style-name="List_20_1_Content">HMDI Genderchanger</text:p>
        </text:list-item>
        <text:list-item>
          <text:p text:style-name="List_20_1_Content_Last">Klebeband</text:p>
        </text:list-item>
      </text:list>
      <text:p text:style-name="Text_20_body">additional</text:p>
      <text:list text:style-name="List_20_1" text:continue-numbering="false">
        <text:list-item>
          <text:p text:style-name="LastListParagraph_List_20_1_Content_First">…</text:p>
        </text:list-item>
      </text:list>
      <text:p text:style-name="Text_20_body">=== Case 4</text:p>
      <text:p text:style-name="Text_20_body">missing:</text:p>
      <text:list text:style-name="List_20_1" text:continue-numbering="false">
        <text:list-item>
          <text:p text:style-name="LastListParagraph_List_20_1_Content_First">&lt;del&gt;second Mini-DP → DVI adapter &lt;/del&gt; DVI is sunset, temporary replaced: Mini-DP → Multiport (HDMI, DVI, …) Adapter</text:p>
        </text:list-item>
      </text:list>
      <text:p text:style-name="Text_20_body">== Lecture room cases (second generation: Case 5 – 6)
The second generation does not have following parts by design:</text:p>
      <text:list text:style-name="List_20_1" text:continue-numbering="false">
        <text:list-item>
          <text:p text:style-name="LastListParagraph_List_20_1_Content_First">DI-Box passiv ART Direct</text:p>
        </text:list-item>
      </text:list>
      <text:p text:style-name="Text_20_body"><text:a xlink:type="simple" xlink:href="https://c3voc.de/wiki/hardware:room-case_gen2#contents" text:style-name="Internet_20_link" text:visited-style-name="Visited_20_Internet_20_Link">inventory listing</text:a></text:p>
      <text:p text:style-name="Text_20_body">New capture cards since 2017-11 geekend:</text:p>
      <text:list text:style-name="List_20_1" text:continue-numbering="false">
        <text:list-item>
          <text:p text:style-name="List_20_1_Content_First">1x Blackmagic Design Decklink Duo</text:p>
          <text:list text:style-name="List_20_1">
            <text:list-item>
              <text:p text:style-name="List_20_1_Content">2x SDI in/out</text:p>
            </text:list-item>
          </text:list>
        </text:list-item>
        <text:list-item>
          <text:p text:style-name="List_20_1_Content">2x Blackmagic Design Decklink Mini Recorder</text:p>
          <text:list text:style-name="List_20_1">
            <text:list-item>
              <text:p text:style-name="List_20_1_Content_Last">1x SDI in xor HDMI in</text:p>
            </text:list-item>
          </text:list>
        </text:list-item>
      </text:list>
      <text:p text:style-name="Text_20_body">=== Case 5
missing:</text:p>
      <text:list text:style-name="List_20_1" text:continue-numbering="false">
        <text:list-item>
          <text:p text:style-name="List_20_1_Content_First">USB3 SD card reader</text:p>
        </text:list-item>
        <text:list-item>
          <text:p text:style-name="List_20_1_Content"><text:span text:style-name="del">1x HDMI-Kabel 5m</text:span> aufgefüllt 2017-11-22</text:p>
        </text:list-item>
        <text:list-item>
          <text:p text:style-name="List_20_1_Content_Last"><text:span text:style-name="del">1x Ethernet 20m</text:span> aufgefüllt 2017-11-22</text:p>
        </text:list-item>
      </text:list>
      <text:p text:style-name="Text_20_body">=== Case 6
additional:</text:p>
      <text:list text:style-name="List_20_1" text:continue-numbering="false">
        <text:list-item>
          <text:p text:style-name="LastListParagraph_List_20_1_Content_First">1x USB 3.0 HDD 2,5“ 2TB in orange mesh bag</text:p>
        </text:list-item>
      </text:list>
      <text:p text:style-name="Text_20_body">missing</text:p>
      <text:list text:style-name="List_20_1" text:continue-numbering="false">
        <text:list-item>
          <text:p text:style-name="List_20_1_Content_First"><text:span text:style-name="Emphasis">DI Box Behringer DI-20 (aktiv)</text:span> <text:span text:style-name="Strong_20_Emphasis">Acquired but in case 5 for transport to 34c3</text:span></text:p>
        </text:list-item>
        <text:list-item>
          <text:p text:style-name="List_20_1_Content_Last">1x Klinke-Klinke in Raumfarbe</text:p>
        </text:list-item>
      </text:list>
      <text:p text:style-name="Text_20_body">unconfigured and therefore currently not really usable:</text:p>
      <text:list text:style-name="List_20_1" text:continue-numbering="false">
        <text:list-item>
          <text:p text:style-name="LastListParagraph_List_20_1_Content_First">Wifi Router TP Link Archer C7 v2</text:p>
        </text:list-item>
      </text:list>
      <text:p text:style-name="Text_20_body">== Regie Box</text:p>
      <text:list text:style-name="List_20_1" text:continue-numbering="false">
        <text:list-item>
          <text:p text:style-name="List_20_1_Content_First">1x USB 3.0 HDD 2,5“ 2TB in orange mesh bag</text:p>
          <text:list text:style-name="List_20_1">
            <text:list-item>
              <text:p text:style-name="List_20_1_Content_Last">one additional hard drive in lecture room case 6</text:p>
            </text:list-item>
          </text:list>
        </text:list-item>
      </text:list>
      <text:p text:style-name="Text_20_body">== Audio cases</text:p>
      <text:p text:style-name="Text_20_body"><text:a xlink:type="simple" xlink:href="https://c3voc.de/wiki/hardware:audiocase#contents" text:style-name="Internet_20_link" text:visited-style-name="Visited_20_Internet_20_Link">inventory listing</text:a></text:p>
      <text:p text:style-name="Text_20_body">=== Audio Case 1</text:p>
      <text:p text:style-name="Text_20_body"><text:span text:style-name="Strong_20_Emphasis">Missing:</text:span></text:p>
      <text:list text:style-name="List_20_1" text:continue-numbering="false">
        <text:list-item>
          <text:p text:style-name="LastListParagraph_List_20_1_Content_First">6 Eneloop pro (6 vorhanden)</text:p>
        </text:list-item>
      </text:list>
      <text:p text:style-name="Text_20_body">=== Audio Case 1</text:p>
      <text:p text:style-name="Text_20_body"><text:span text:style-name="Strong_20_Emphasis">Missing:</text:span></text:p>
      <text:list text:style-name="List_20_1" text:continue-numbering="false">
        <text:list-item>
          <text:p text:style-name="LastListParagraph_List_20_1_Content_First">2 Eneloop pro (10 vorhanden)</text:p>
        </text:list-item>
      </text:list>
      <text:p text:style-name="Text_20_body">=== Audio Case 4</text:p>
      <text:p text:style-name="Text_20_body"><text:span text:style-name="Strong_20_Emphasis">Missing:</text:span></text:p>
      <text:list text:style-name="List_20_1" text:continue-numbering="false">
        <text:list-item>
          <text:p text:style-name="LastListParagraph_List_20_1_Content_First">Micro USB Kabel, zwischen Tablet und Netzteil)</text:p>
        </text:list-item>
      </text:list>
      <text:p text:style-name="Text_20_body">== Misc</text:p>
      <text:p text:style-name="Text_20_body"><text:span text:style-name="Emphasis">Tags: Fehlbestand Fehlbestandsliste Kaufen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0::21:37</meta:creation-date>
    <dc:creator>Generated</dc:creator>
    <dc:date>2026-08-18T00::21:37</dc:date>
    <dc:language>en-US</dc:language>
    <meta:editing-cycles>1</meta:editing-cycles>
    <meta:editing-duration>PT0S</meta:editing-duration>
    <dc:title>hardware:status</dc:title>
  </office:meta>
</office:document-meta>
</file>