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bfbf48304f200d7bc6f650be76f276.jpg"/>
  <manifest:file-entry manifest:media-type="image/jpeg" manifest:full-path="Pictures/2d06f587fbceb5fab115b28947b72fc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server-case"/>== Server Case (C) </text:p>
      <text:p text:style-name="Text_20_body">Detailed documentation of this case is kept in netbox and should be kept up to date:
<text:a xlink:type="simple" xlink:href="https://c3voc.de/netbox/dcim/racks/3/" text:style-name="Internet_20_link" text:visited-style-name="Visited_20_Internet_20_Link">https://c3voc.de/netbox/dcim/racks/3/</text:a></text:p>
      <text:p text:style-name="Text_20_body">This case contains hardware that should be placed at the event colo or another well connected place.
Measurements (guessed): Length 102cm, width 60cm, height 77cm.</text:p>
      <text:p text:style-name="Text_20_body"><draw:frame draw:style-name="media" draw:name="0" text:anchor-type="as-char" draw:z-index="0" svg:width="10.583333333333cm" svg:height="14.111111111111cm"><draw:image xlink:href="Pictures/2fbfbf48304f200d7bc6f650be76f276.jpg" xlink:type="simple" xlink:show="embed" xlink:actuate="onLoad"/></draw:frame> <draw:frame draw:style-name="media" draw:name="1" text:anchor-type="as-char" draw:z-index="1" svg:width="10.583333333333cm" svg:height="14.111111111111cm"><draw:image xlink:href="Pictures/2d06f587fbceb5fab115b28947b72fca.jpg" xlink:type="simple" xlink:show="embed" xlink:actuate="onLoad"/></draw:frame></text:p>
      <text:p text:style-name="Text_20_body"><text:a xlink:type="simple" xlink:href="https://c3voc.de/wiki/hardware:event-server" text:style-name="Internet_20_link" text:visited-style-name="Visited_20_Internet_20_Link"> list of servers in the flight ca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53:08</meta:creation-date>
    <dc:creator>Generated</dc:creator>
    <dc:date>2026-08-12T08::53:08</dc:date>
    <dc:language>en-US</dc:language>
    <meta:editing-cycles>1</meta:editing-cycles>
    <meta:editing-duration>PT0S</meta:editing-duration>
    <dc:title>hardware:server-case</dc:title>
  </office:meta>
</office:document-meta>
</file>